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Oosteinde 395 7671BD Vriezenveen, wijzigen horecapand naar woonfunctie, ontvangen op 10-08-2026, zaaknummer TR-Z2026-0016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Afwijken van regels in het omgevingsplan</text:p>
            <text:p text:style-name="common-al">
            <text:span text:style-name="nadrukvet">Waar:</text:span> Oosteinde 395 7671BD Vriezenveen</text:p>
            <text:p text:style-name="common-al">
            <text:span text:style-name="nadrukvet">Project:</text:span> wijzigen horecapand naar woonfunctie</text:p>
            <text:p text:style-name="common-al">
            <text:span text:style-name="nadrukvet">Ingekomen:</text:span> 10-08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8353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TR-Z2026-001689</meta:user-defined>
    <meta:user-defined meta:name="DCTERMS.abstract">wijzigen horecapand naar woonfun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wenterand - aanvraag omgevingsvergunning, Oosteinde 395 7671BD Vriezenveen, wijzigen horecapand naar woonfunctie, ontvangen op 10-08-2026, zaaknummer TR-Z2026-001689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3531</meta:user-defined>
    <meta:user-defined meta:name="OVERHEIDop.GmbID/DC.identifier">gmb-2026-383531</meta:user-defined>
    <meta:user-defined meta:name="OVERHEIDop.versieInformatie"/>
  </office:meta>
</office:document-meta>
</file>