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c65f77ab-1552-4e9f-83f6-d13fe1bb22cf.png" manifest:media-type="image/x-eps"/>
  <manifest:file-entry manifest:full-path="Pictures/afb1583254945i1233b924-5492-4aed-ac61-4b8a1f1042b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1 Hudson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1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Hudsondreef</text:span> (ter hoogte van de zijwegen op het wegvak tussen de Mississippidreef en St.-Laurensdreef)  </text:p>
            <text:p text:style-name="common-al"/>
            <text:p text:style-name="common-al">Intrekken; Voorrangsweg (bordB1 conform RVV 1990 met onderbord zijweg recht en links)</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c65f77ab-1552-4e9f-83f6-d13fe1bb22cf.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50mm" svg:height="123.9mm"><draw:image xlink:href="Pictures/afb1583254945i1233b924-5492-4aed-ac61-4b8a1f1042b1.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5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th - Intrekken; Voorrangsweg (bord B1 conform RVV 1990 met onderbord zijweg recht en links) - Hudsondreef (ter hoogte van de zijwegen op het wegvak tussen de Mississippidreef en St.-Lauren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17</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Hudsondreef, Overvecht, Intrekken voorrangsweg, Verkeersmaatregelen Gemeente Utrecht</meta:user-defined>
    <meta:user-defined meta:name="DCTERMS.W3CDTF/DCTERMS.available">2026-08-13</meta:user-defined>
    <meta:user-defined meta:name="OVERHEIDop.externeBijlage">bebordingsplan|exb-2026-28612</meta:user-defined>
    <meta:user-defined meta:name="DCTERMS.W3CDTF/OVERHEIDop.jaargang">2026</meta:user-defined>
    <meta:user-defined meta:name="OVERHEIDop.publicationIssue">383529</meta:user-defined>
    <meta:user-defined meta:name="OVERHEIDop.GmbID/DC.identifier">gmb-2026-383529</meta:user-defined>
    <meta:user-defined meta:name="OVERHEIDop.versieInformatie"/>
  </office:meta>
</office:document-meta>
</file>