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berging/hobbyruimte aan Engelse Schans 56 te Lieve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evelde)</text:p>
            <text:list text:style-name="id1-3-2-1-1-3">
              <text:list-item text:style-override="id1-3-2-1-1-3-1">
                <text:number>•</text:number>
                <text:p text:style-name="al">Engelse Schans 56, het bouwen van een berging/hobbyruimte, ontvangen 3-8-2026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8352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2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2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berging/hobbyruimte aan Engelse Schans 56 te Lievel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526</meta:user-defined>
    <meta:user-defined meta:name="OVERHEIDop.GmbID/DC.identifier">gmb-2026-383526</meta:user-defined>
    <meta:user-defined meta:name="OVERHEIDop.versieInformatie"/>
  </office:meta>
</office:document-meta>
</file>