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Deurloostraat 8-3 1078HZ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realiseren van een toegangsdeur op de tweede verdieping, het omzetten van bergingen tot wonen op de vierde verdieping behorende bij de woning op de derde verdieping, het wijzigen van de constructie op de derde en vierde verdieping en het realiseren van een dakterras op de vierde verdieping.</text:p>
            <text:p text:style-name="common-al">Besluit: verleend</text:p>
            <text:p text:style-name="common-al">Besluit verzonden op: 10-08-2026</text:p>
            <text:p text:style-name="common-al">Zaakadres: Deurloostraat 8-3 1078HZ Amsterdam</text:p>
            <text:p text:style-name="common-al">Zaaknummer: Z2026-024962</text:p>
            <text:p text:style-name="common-al">DSO-nummer: 2026060801764</text:p>
            <text:p text:style-name="common-al">
            <text:span text:style-name="nadrukvet">Meer informatie</text:span>
          </text:p>
            <text:p text:style-name="common-al">Het besluit en bijbehorende stukken kunt u per e-mail ontvangen. Stuur een verzoek naar <text:a xlink:href="mailto:vth.administratie.sdz@amsterdam.nl?Subject=Dossiernummer Z2026-024962" xlink:type="simple">vth.administratie.sdz@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10-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352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2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2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4962</meta:user-defined>
    <meta:user-defined meta:name="DCTERMS.abstract">realiseren van een toegangsdeur op de tweede verdieping en het omzetten van bergingen tot wonen op de vierde verdieping behorende bij de woning op ...</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rleend Deurloostraat 8-3 1078HZ Amsterdam</meta:user-defined>
    <meta:user-defined meta:name="DCTERMS.W3CDTF/DCTERMS.available">2026-08-12</meta:user-defined>
    <meta:user-defined meta:name="DCTERMS.W3CDTF/OVERHEIDop.jaargang">2026</meta:user-defined>
    <meta:user-defined meta:name="OVERHEIDop.publicationIssue">383522</meta:user-defined>
    <meta:user-defined meta:name="OVERHEIDop.GmbID/DC.identifier">gmb-2026-383522</meta:user-defined>
    <meta:user-defined meta:name="OVERHEIDop.versieInformatie"/>
  </office:meta>
</office:document-meta>
</file>