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de gevel van een woning (verduurzamen), Prins Bernhardweg 24 Oranje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de gevel van een woning (verduurzamen) op het perceel Prins Bernhardweg 24, 8453 XD Oranjewoud (05-08-2026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8352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2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2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6.572619</meta:user-defined>
    <dc:language>nl</dc:language>
    <meta:user-defined meta:name="OVERHEIDop.locatietype/OVERHEIDop.gebiedsmarkering">Punt</meta:user-defined>
    <meta:user-defined meta:name="DC.title">AANVRAAG OMGEVINGSVERGUNNING, veranderen van de gevel van een woning (verduurzamen), Prins Bernhardweg 24 Oranjewou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21</meta:user-defined>
    <meta:user-defined meta:name="OVERHEIDop.GmbID/DC.identifier">gmb-2026-383521</meta:user-defined>
    <meta:user-defined meta:name="OVERHEIDop.versieInformatie"/>
  </office:meta>
</office:document-meta>
</file>