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 Hendrikkade 136A 1011A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funderingsherstel met het verdiepen van de kelder</text:p>
            <text:p text:style-name="common-al">Zaakadres: Prins Hendrikkade 136A 1011AR Amsterdam</text:p>
            <text:p text:style-name="common-al">Datum ontvangst: 23-05-2026</text:p>
            <text:p text:style-name="common-al">Zaaknummer: Z2026-022775</text:p>
            <text:p text:style-name="common-al">DSO-nummer: 20260523000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5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775</meta:user-defined>
    <meta:user-defined meta:name="DCTERMS.abstract">* funderingsherst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ins Hendrikkade 136A 1011AR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20</meta:user-defined>
    <meta:user-defined meta:name="OVERHEIDop.GmbID/DC.identifier">gmb-2026-383520</meta:user-defined>
    <meta:user-defined meta:name="OVERHEIDop.versieInformatie"/>
  </office:meta>
</office:document-meta>
</file>