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openhauerstraat 161, 7323 LX Apeldoorn, het intern verand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6-08-2026</text:p>
            <text:p text:style-name="common-al">Zaaknummer:  02006349972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5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9972</meta:user-defined>
    <dc:language>nl</dc:language>
    <meta:user-defined meta:name="OVERHEIDop.locatietype/OVERHEIDop.gebiedsmarkering">Punt</meta:user-defined>
    <meta:user-defined meta:name="DC.title">Aanvraag Omgevingsvergunning Schopenhauerstraat 161, 7323 LX Apeldoorn, het intern veranderen van e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14</meta:user-defined>
    <meta:user-defined meta:name="OVERHEIDop.GmbID/DC.identifier">gmb-2026-383514</meta:user-defined>
    <meta:user-defined meta:name="OVERHEIDop.versieInformatie"/>
  </office:meta>
</office:document-meta>
</file>