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laring van geen bezwaar voor Verklaring van geen bezwaar voor 43ste Klaverbladloop aan Joost van der Eijkpad tot aan de Hildamlaan (Benthuize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10 augustus 2026 een verklaring van geen bezwaar afgegeven. De gemeente geeft hiermee toestemming voor de doorkomst van Verklaring van geen bezwaar voor 43ste Klaverbladloop op 8 november 2026  door de gemeente Alphen aan den Rijn, geregistreerd onder nummer 04843925477.</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www.alphenaandenrijn.nl/bezwaar U kunt ook per mail een bezwaarschrift indienen via  gemeente@alphenaandenrijn.nl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350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0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0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4843925477</meta:user-defined>
    <dc:language>nl</dc:language>
    <meta:user-defined meta:name="OVERHEIDop.locatietype/OVERHEIDop.gebiedsmarkering">Lijn</meta:user-defined>
    <meta:user-defined meta:name="DC.title">Verklaring van geen bezwaar voor Verklaring van geen bezwaar voor 43ste Klaverbladloop aan Joost van der Eijkpad tot aan de Hildamlaan (Benthuizen)</meta:user-defined>
    <meta:user-defined meta:name="DCTERMS.W3CDTF/DCTERMS.available">2026-08-12</meta:user-defined>
    <meta:user-defined meta:name="DCTERMS.W3CDTF/OVERHEIDop.jaargang">2026</meta:user-defined>
    <meta:user-defined meta:name="OVERHEIDop.publicationIssue">383501</meta:user-defined>
    <meta:user-defined meta:name="OVERHEIDop.GmbID/DC.identifier">gmb-2026-383501</meta:user-defined>
    <meta:user-defined meta:name="OVERHEIDop.versieInformatie"/>
  </office:meta>
</office:document-meta>
</file>