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ingediende aanvraag omgevingsvergunning De Zeiler 8, 1991 ME Velserbroek, plaatsen dakkapel (zijkan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 De Zeiler 8, 1991 ME Velserbroek, plaatsen dakkapel (zijkant)</text:span>
          </text:p>
            <text:p text:style-name="common-al">
            
          </text:p>
            <text:p text:style-name="common-al">Burgemeester en wethouders van de gemeente Velsen maken bekend dat de volgende aanvraag voor een omgevingsvergunning is ingetrokken.</text:p>
            <text:p text:style-name="common-al">
            
          </text:p>
            <text:p text:style-name="common-al"/>
            <text:p text:style-name="common-al">
            <text:span text:style-name="nadrukvet">Velserbroek</text:span>
          </text:p>
            <text:p text:style-name="common-al"/>
            <text:p text:style-name="last-al">De Zeiler 8, 1991 ME Velserbroek, plaatsen dakkapel (zijkant) 0453411013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8349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4534110137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trokken ingediende aanvraag omgevingsvergunning De Zeiler 8, 1991 ME Velserbroek, plaatsen dakkapel (zijkant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98</meta:user-defined>
    <meta:user-defined meta:name="OVERHEIDop.GmbID/DC.identifier">gmb-2026-383498</meta:user-defined>
    <meta:user-defined meta:name="OVERHEIDop.versieInformatie"/>
  </office:meta>
</office:document-meta>
</file>