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trokken aanvraag reguliere omgevingsvergunning, het plaatsen van ledschermen aan de gevel, Kollergang 1 in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tus: intrekking</text:p>
            <text:p text:style-name="common-al">Locatie: Kollergang 1 in Eerbeek</text:p>
            <text:p text:style-name="common-al">Voor: het plaatsen van ledschermen aan de gevel</text:p>
            <text:p text:style-name="common-al">Registratienummer: OW 2026-1373</text:p>
            <text:p text:style-name="last-al">Dit is een kennisgeving van een intrekking aanvraag omgevingsvergunning. Hiertegen kunnen derden geen bezwaar mak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34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Gemeente Brummen - Ingetrokken aanvraag reguliere omgevingsvergunning, het plaatsen van ledschermen aan de gevel, Kollergang 1 in Eer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97</meta:user-defined>
    <meta:user-defined meta:name="OVERHEIDop.GmbID/DC.identifier">gmb-2026-383497</meta:user-defined>
    <meta:user-defined meta:name="OVERHEIDop.versieInformatie"/>
  </office:meta>
</office:document-meta>
</file>