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CIDENTELE FESTIVITEIT CAFE MOEKE DE BRUIN, Waechstege 4, 8495 JD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binnengekomen voor het ten gehore brengen van muziek op 18 augustus 2026 in de inrichting op de locatie Waechstege 4, 8495 JD Aldeboarn.</text:p>
            <text:p text:style-name="common-al">
            
          </text:p>
            <text:p text:style-name="common-al">Dit is de eerste incidentele festiviteit dit jaar. In totaal mag een (horeca)bedrijf in Aldeboarn 6 incidentele festiviteiten per jaar houden. De extra muziek die binnen de bebouwing ten gehore wordt gebracht, wordt uiterlijk 01.00 uur beëindigd.</text:p>
            <text:p text:style-name="last-al">De melding staat niet open voor bezwaar en 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34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.26.572349</meta:user-defined>
    <dc:language>nl</dc:language>
    <meta:user-defined meta:name="OVERHEIDop.locatietype/OVERHEIDop.gebiedsmarkering">Punt</meta:user-defined>
    <meta:user-defined meta:name="DC.title">INCIDENTELE FESTIVITEIT CAFE MOEKE DE BRUIN, Waechstege 4, 8495 JD Aldeboa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4</meta:user-defined>
    <meta:user-defined meta:name="OVERHEIDop.GmbID/DC.identifier">gmb-2026-383494</meta:user-defined>
    <meta:user-defined meta:name="OVERHEIDop.versieInformatie"/>
  </office:meta>
</office:document-meta>
</file>