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ekleden van een topgevel met zink, Pieter Saenredamstraat 25-BS, 3583TB Utrecht, GU-Z2026-00639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973</text:p>
            <text:p text:style-name="common-al">Toelichting: het bekleden van een topgevel met zink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3973</meta:user-defined>
    <meta:user-defined meta:name="DCTERMS.abstract">Toelichting: het bekleden van een topgevel met zink</meta:user-defined>
    <dc:language>nl</dc:language>
    <meta:user-defined meta:name="OVERHEIDop.locatietype/OVERHEIDop.gebiedsmarkering">Vlak</meta:user-defined>
    <meta:user-defined meta:name="DC.title">Aanvraag omgevingsvergunning, het bekleden van een topgevel met zink, Pieter Saenredamstraat 25-BS, 3583TB Utrecht, GU-Z2026-0063973</meta:user-defined>
    <meta:user-defined meta:name="OVERHEIDop.datumEindeReactietermijn">2026-10-05</meta:user-defined>
    <meta:user-defined meta:name="OVERHEIDop.terinzageleggingBG">https://jeleefomgeving.nl/inzien/002220647/070566b3-53cd-4d9c-8bf3-0413c5f4009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90</meta:user-defined>
    <meta:user-defined meta:name="OVERHEIDop.GmbID/DC.identifier">gmb-2026-383490</meta:user-defined>
    <meta:user-defined meta:name="OVERHEIDop.versieInformatie"/>
  </office:meta>
</office:document-meta>
</file>