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Rondje Kemmer (crossloop) op 2 september 2026 aan de Bloemendaal, Kemmer (speel)bos, Kempenweg en Eindhovensedijk Zuid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0-08-2026 een vergunning APV-Bijzondere wet verleend. De gemeente geeft hiermee toestemming voor het Rondje Kemmer (crossloop) op 2 september 2026 aan Bloemendaal, Kemmer (speel)bos, Kempenweg en Eindhovenseweg Zuid in Oirschot. Het kenmerk van de gemeente voor deze zaak is 08238218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34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2187</meta:user-defined>
    <meta:user-defined meta:name="DCTERMS.abstract">Rondje Kemmer (crossloop) op 2 september 2026</meta:user-defined>
    <dc:language>nl</dc:language>
    <meta:user-defined meta:name="OVERHEIDop.locatietype/OVERHEIDop.gebiedsmarkering">Vlak</meta:user-defined>
    <meta:user-defined meta:name="DC.title">Vergunning voor het Rondje Kemmer (crossloop) op 2 september 2026 aan de Bloemendaal, Kemmer (speel)bos, Kempenweg en Eindhovensedijk Zuid in Oirschot.</meta:user-defined>
    <meta:user-defined meta:name="DCTERMS.W3CDTF/DCTERMS.available">2026-08-12</meta:user-defined>
    <meta:user-defined meta:name="DCTERMS.W3CDTF/OVERHEIDop.jaargang">2026</meta:user-defined>
    <meta:user-defined meta:name="OVERHEIDop.publicationIssue">383487</meta:user-defined>
    <meta:user-defined meta:name="OVERHEIDop.GmbID/DC.identifier">gmb-2026-383487</meta:user-defined>
    <meta:user-defined meta:name="OVERHEIDop.versieInformatie"/>
  </office:meta>
</office:document-meta>
</file>