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Utrechtsedwarsstraat 139 1017WE Amsterdam, Utrechtsedwarsstraat 141 1017WE Amsterdam, Utrechtsedwarsstraat 143 1017W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en van de eerste en tweede</text:p>
            <text:p text:style-name="common-al">verdieping, realiseren van een dakterras achter de uitbreiding van de eerste verdieping, realiseren van balkons</text:p>
            <text:p text:style-name="common-al">achter de uitbreiding van tweede verdieping, realiseren van drie identieke dakopbouwen met tussenlid ten behoeve</text:p>
            <text:p text:style-name="common-al">van het omzetten van 2 naar 5 woningen</text:p>
            <text:p text:style-name="common-al">Zaakadres: Utrechtsedwarsstraat 139 1017WE Amsterdam, Utrechtsedwarsstraat 141 1017WE Amsterdam, Utrechtsedwarsstraat 143 1017WE Amsterdam</text:p>
            <text:p text:style-name="common-al">Datum ontvangst: 23-07-2026</text:p>
            <text:p text:style-name="common-al">Zaaknummer: Z2026-032982</text:p>
            <text:p text:style-name="common-al">DSO-nummer: 202607230119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4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982</meta:user-defined>
    <meta:user-defined meta:name="DCTERMS.abstract">uitbreiden van de eerste en tweede verdieping, realiseren van een dakterras achter de uitbreiding van de eerste verdieping, realiseren van balkons...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Utrechtsedwarsstraat 139 1017WE Amsterdam, Utrechtsedwarsstraat 141 1017WE Amsterdam, Utrechtsedwarsstraat 143 1017WE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85</meta:user-defined>
    <meta:user-defined meta:name="OVERHEIDop.GmbID/DC.identifier">gmb-2026-383485</meta:user-defined>
    <meta:user-defined meta:name="OVERHEIDop.versieInformatie"/>
  </office:meta>
</office:document-meta>
</file>