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buiten behandeling gesteld Haarlemmermeerstraat 66-H 1058K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eranderen van de indeling van de begane grond van het gebouw met behoud van bestemming daarvan tot woning.</text:p>
            <text:p text:style-name="common-al">Besluit: buiten behandeling gesteld</text:p>
            <text:p text:style-name="common-al">Besluit verzonden op: 10-08-2026</text:p>
            <text:p text:style-name="common-al">Zaakadres: Haarlemmermeerstraat 66-H 1058KC Amsterdam</text:p>
            <text:p text:style-name="common-al">Zaaknummer: Z2026-019100</text:p>
            <text:p text:style-name="common-al">DSO-nummer: 202604300028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9100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47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7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7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9100</meta:user-defined>
    <meta:user-defined meta:name="DCTERMS.abstract">veranderen van de indeling van de begane grond van het gebouw met behoud van bestemming daarvan tot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buiten behandeling gesteld Haarlemmermeerstraat 66-H 1058KC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78</meta:user-defined>
    <meta:user-defined meta:name="OVERHEIDop.GmbID/DC.identifier">gmb-2026-383478</meta:user-defined>
    <meta:user-defined meta:name="OVERHEIDop.versieInformatie"/>
  </office:meta>
</office:document-meta>
</file>