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splitsingsvergunning, Jacobstraat 30, 9724 JS Groningen, Jacobstraat 30 b, 9724 JS Groningen, Jacobstraat 30 c, 9724 JS Groningen, Jacobstraat 30 a, 9724 JS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splitsingsvergunning verleend. De gemeente geeft hiermee toestemming voor het kadastraal splitsen van de adressen Jacobstraat 30 te Groningen, Jacobstraat 30a te Groningen, Jacobstraat 30b te Groningen en Jacobstraat 30c  te Groningen, dossiernummer 0014ESUITE1969602026. </text:p>
            <text:p text:style-name="common-al">
            
          </text:p>
            <text:p text:style-name="common-al">
            <text:span text:style-name="nadrukvet">Waarom publiceert de gemeente dit bericht?</text:span>
          </text:p>
            <text:p text:style-name="common-al">Een splitsingsvergunning wordt bij de gemeente aangevraagd om toestemming te krijgen om een pand kadastraal te splits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34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roningen</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014ESUITE1969602026</meta:user-defined>
    <meta:user-defined meta:name="DCTERMS.abstract">Toestemming voor het kadastraal splitsen van de adressen Jacobstraat 30 te Groningen, Jacobstraat 30a te Groningen, Jacobstraat 30b te Groningen en Jacobstraat 30c  te Groningen, dossiernummer 0014ESUITE196960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definitief besluit splitsingsvergunning, Jacobstraat 30, 9724 JS Groningen, Jacobstraat 30 b, 9724 JS Groningen, Jacobstraat 30 c, 9724 JS Groningen, Jacobstraat 30 a, 9724 JS Groningen</meta:user-defined>
    <meta:user-defined meta:name="DCTERMS.W3CDTF/DCTERMS.available">2026-08-12</meta:user-defined>
    <meta:user-defined meta:name="DCTERMS.W3CDTF/OVERHEIDop.jaargang">2026</meta:user-defined>
    <meta:user-defined meta:name="OVERHEIDop.publicationIssue">383474</meta:user-defined>
    <meta:user-defined meta:name="OVERHEIDop.GmbID/DC.identifier">gmb-2026-383474</meta:user-defined>
    <meta:user-defined meta:name="OVERHEIDop.versieInformatie"/>
  </office:meta>
</office:document-meta>
</file>