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Rijkerswoerdestraa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Triathlon De Gelreman op 22-08-2026. Het besluit is verleend:</text:p>
            <text:p text:style-name="common-al">
            <text:span text:style-name="nadrukvet">Locatie: </text:span>Rijkerswoerdestraat 4</text:p>
            <text:p text:style-name="common-al">
            <text:span text:style-name="nadrukvet">Zaaknummer: </text:span>Z2026-00741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34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741</meta:user-defined>
    <meta:user-defined meta:name="DCTERMS.abstract">Betreft: het organiseren van Triathlon De Gelreman op 22-08-2026 op locatie Rijkerswoerdestraat 4, vergunning verleend op 10 augustus 2026 volgens reguliere voorbereidingsprocedur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Evenementenvergunning op locatie Rijkerswoerdestraat 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2</meta:user-defined>
    <meta:user-defined meta:name="OVERHEIDop.GmbID/DC.identifier">gmb-2026-383472</meta:user-defined>
    <meta:user-defined meta:name="OVERHEIDop.versieInformatie"/>
  </office:meta>
</office:document-meta>
</file>