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bouwen van een dakopbouw en constructieve wijzigingen, R.A. Kartinistraat 18, 3573XC Utrecht, GU-Z2026-006389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3891</text:p>
            <text:p text:style-name="common-al">Toelichting: het bouwen van een dakopbouw en constructieve wijzigingen</text:p>
            <text:p text:style-name="common-al">Datum ontvangst aanvraag: 7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83469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6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6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63891</meta:user-defined>
    <meta:user-defined meta:name="DCTERMS.abstract">Toelichting: het bouwen van een dakopbouw en constructieve wijzigingen</meta:user-defined>
    <dc:language>nl</dc:language>
    <meta:user-defined meta:name="OVERHEIDop.locatietype/OVERHEIDop.gebiedsmarkering">Vlak</meta:user-defined>
    <meta:user-defined meta:name="DC.title">Aanvraag omgevingsvergunning, het bouwen van een dakopbouw en constructieve wijzigingen, R.A. Kartinistraat 18, 3573XC Utrecht, GU-Z2026-0063891</meta:user-defined>
    <meta:user-defined meta:name="OVERHEIDop.datumEindeReactietermijn">2026-10-02</meta:user-defined>
    <meta:user-defined meta:name="OVERHEIDop.terinzageleggingBG">https://jeleefomgeving.nl/inzien/002220647/40b3d248-8f67-47cd-80c7-3dac3974a4fe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469</meta:user-defined>
    <meta:user-defined meta:name="OVERHEIDop.GmbID/DC.identifier">gmb-2026-383469</meta:user-defined>
    <meta:user-defined meta:name="OVERHEIDop.versieInformatie"/>
  </office:meta>
</office:document-meta>
</file>