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aanbrengen van een overstek bij bestaande aanbouw a/d achterkant v/d woning, Koldijksterraklaan 206, 3544PP Utrecht, GU-Z2026-00639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927</text:p>
            <text:p text:style-name="common-al">Toelichting: het aanbrengen van een overstek bij bestaande aanbouw a/d achterkant v/d woning</text:p>
            <text:p text:style-name="common-al">Datum ontvangst aanvraag: 10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346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6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6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3927</meta:user-defined>
    <meta:user-defined meta:name="DCTERMS.abstract">Toelichting: het aanbrengen van een overstek bij bestaande aanbouw a/d achterkant v/d woning</meta:user-defined>
    <dc:language>nl</dc:language>
    <meta:user-defined meta:name="OVERHEIDop.locatietype/OVERHEIDop.gebiedsmarkering">Vlak</meta:user-defined>
    <meta:user-defined meta:name="DC.title">Aanvraag omgevingsvergunning, het aanbrengen van een overstek bij bestaande aanbouw a/d achterkant v/d woning, Koldijksterraklaan 206, 3544PP Utrecht, GU-Z2026-0063927</meta:user-defined>
    <meta:user-defined meta:name="OVERHEIDop.datumEindeReactietermijn">2026-10-05</meta:user-defined>
    <meta:user-defined meta:name="OVERHEIDop.terinzageleggingBG">https://jeleefomgeving.nl/inzien/002220647/b5dab0cb-1456-435c-850b-31f9d2c43471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67</meta:user-defined>
    <meta:user-defined meta:name="OVERHEIDop.GmbID/DC.identifier">gmb-2026-383467</meta:user-defined>
    <meta:user-defined meta:name="OVERHEIDop.versieInformatie"/>
  </office:meta>
</office:document-meta>
</file>