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uitbreiden van een woning op de verdieping op het perceel Het Labyrinth 19, 3823 D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uitbreiden van een woning op de verdieping op het perceel Het Labyrinth 19, 3823 DS Amersfoort</text:span>
          </text:p>
            <text:p text:style-name="common-al">De Gemeente Amersfoort heeft op 29-07-2026 een aanvraag voor een omgevingsvergunning ontvangen voor het uitbreiden van een woning op de verdieping op het perceel Het Labyrinth 19, 3823 DS Amersfoort, met kenmerk CLZ-0003914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3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346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148</meta:user-defined>
    <dc:language>nl</dc:language>
    <meta:user-defined meta:name="OVERHEIDop.locatietype/OVERHEIDop.gebiedsmarkering">Punt</meta:user-defined>
    <meta:user-defined meta:name="DC.title">Ontvangen aanvraag omgevingsvergunning voor het uitbreiden van een woning op de verdieping op het perceel Het Labyrinth 19, 3823 DS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65</meta:user-defined>
    <meta:user-defined meta:name="OVERHEIDop.GmbID/DC.identifier">gmb-2026-383465</meta:user-defined>
    <meta:user-defined meta:name="OVERHEIDop.versieInformatie"/>
  </office:meta>
</office:document-meta>
</file>