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legaliseren van twee buitenunits van een airco, Amsterdamsestraatweg 282 en 284, 3551CS Utrecht, GU-Z2026-006387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871</text:p>
            <text:p text:style-name="common-al">Toelichting: het legaliseren van twee buitenunits van een airco</text:p>
            <text:p text:style-name="common-al">Datum ontvangst aanvraag: 7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346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6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6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3871</meta:user-defined>
    <meta:user-defined meta:name="DCTERMS.abstract">Toelichting: het legaliseren van twee buitenunits van een airco</meta:user-defined>
    <dc:language>nl</dc:language>
    <meta:user-defined meta:name="OVERHEIDop.locatietype/OVERHEIDop.gebiedsmarkering">Vlak</meta:user-defined>
    <meta:user-defined meta:name="DC.title">Aanvraag omgevingsvergunning, het legaliseren van twee buitenunits van een airco, Amsterdamsestraatweg 282 en 284, 3551CS Utrecht, GU-Z2026-0063871</meta:user-defined>
    <meta:user-defined meta:name="OVERHEIDop.datumEindeReactietermijn">2026-10-02</meta:user-defined>
    <meta:user-defined meta:name="OVERHEIDop.terinzageleggingBG">https://jeleefomgeving.nl/inzien/002220647/5d980f47-78b7-47e2-b06b-ecbfa3b862e2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64</meta:user-defined>
    <meta:user-defined meta:name="OVERHEIDop.GmbID/DC.identifier">gmb-2026-383464</meta:user-defined>
    <meta:user-defined meta:name="OVERHEIDop.versieInformatie"/>
  </office:meta>
</office:document-meta>
</file>