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Oudwijkerveldstraat 50, 3581JM Utrecht, GU-Z2026-00638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67</text:p>
            <text:p text:style-name="common-al">Toelichting: het kappen van een boom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3867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Aanvraag omgevingsvergunning, het kappen van een boom, Oudwijkerveldstraat 50, 3581JM Utrecht, GU-Z2026-0063867</meta:user-defined>
    <meta:user-defined meta:name="OVERHEIDop.datumEindeReactietermijn">2026-10-02</meta:user-defined>
    <meta:user-defined meta:name="OVERHEIDop.terinzageleggingBG">https://jeleefomgeving.nl/inzien/002220647/e6716e9d-af9c-4e75-a50b-668851cd616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1</meta:user-defined>
    <meta:user-defined meta:name="OVERHEIDop.GmbID/DC.identifier">gmb-2026-383461</meta:user-defined>
    <meta:user-defined meta:name="OVERHEIDop.versieInformatie"/>
  </office:meta>
</office:document-meta>
</file>