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vergroten van de dakkapel aan de achterzijde, Tuinbouwstraat 8, 3513ED Utrecht, GU-Z2026-006379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3794</text:p>
            <text:p text:style-name="common-al">Toelichting: het vergroten van de dakkapel aan de achterzijde</text:p>
            <text:p text:style-name="common-al">Datum ontvangst aanvraag: 7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345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5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5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3794</meta:user-defined>
    <meta:user-defined meta:name="DCTERMS.abstract">Toelichting: het vergroten van de dakkapel aan de achterzijde</meta:user-defined>
    <dc:language>nl</dc:language>
    <meta:user-defined meta:name="OVERHEIDop.locatietype/OVERHEIDop.gebiedsmarkering">Vlak</meta:user-defined>
    <meta:user-defined meta:name="DC.title">Aanvraag omgevingsvergunning, het vergroten van de dakkapel aan de achterzijde, Tuinbouwstraat 8, 3513ED Utrecht, GU-Z2026-0063794</meta:user-defined>
    <meta:user-defined meta:name="OVERHEIDop.datumEindeReactietermijn">2026-10-02</meta:user-defined>
    <meta:user-defined meta:name="OVERHEIDop.terinzageleggingBG">https://jeleefomgeving.nl/inzien/002220647/55f16119-5ccd-45f4-9171-57463a608e98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458</meta:user-defined>
    <meta:user-defined meta:name="OVERHEIDop.GmbID/DC.identifier">gmb-2026-383458</meta:user-defined>
    <meta:user-defined meta:name="OVERHEIDop.versieInformatie"/>
  </office:meta>
</office:document-meta>
</file>