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8">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centrum Asten - instellen geslotenverklaring gemotoriseerd verkeer en instellen erf ten behoeve van een autoluw centrum</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Asten;</text:p>
          </text:section>
        </text:section>
        <text:section text:name="regeling-tekst_id1-3-2-2" text:style-name="regeling-tekst">
          <text:section text:name="tekst_id1-3-2-2-1" text:style-name="tekst">
            <text:p text:style-name="common-al"/>
            <text:p text:style-name="common-al"/>
            <text:p text:style-name="tussenkopcur">Gelet op:</text:p>
            <text:list text:style-name="id1-3-2-2-1-4">
              <text:list-item text:style-override="id1-3-2-2-1-4-1">
                <text:number>•</text:number>
                <text:p text:style-name="al">Artikel 2 van de Wegenverkeerswet waarin de belangen met het oog waarop een verkeersbesluit genomen kan worden, opgenomen zijn;</text:p>
              </text:list-item>
              <text:list-item text:style-override="id1-3-2-2-1-4-2">
                <text:number>•</text:number>
                <text:p text:style-name="al">De bepalingen in artikel 15, lid 1 van de Wegenverkeerswet 1994 waarin is bepaald dat de plaatsing of verwijdering van de bij algemene maatregel van bestuur aangewezen verkeerstekens en onderborden voor zover daardoor een gebod of verbod ontstaat of wordt gewijzigd, geschiedt krachtens een verkeersbesluit;</text:p>
              </text:list-item>
              <text:list-item text:style-override="id1-3-2-2-1-4-3">
                <text:number>•</text:number>
                <text:p text:style-name="al">De bepalingen in artikel 15, lid 2 van de Wegenverkeerswet 1994 waarin is bepaald dat de plaatsing of verwijdering van infrastructurele maatregelen die leiden tot een beperking of een uitbreiding van het aantal categorieën weggebruikers dat van een weg of weggedeelte gebruik kan maken, geschiedt krachtens een verkeersbesluit; </text:p>
              </text:list-item>
              <text:list-item text:style-override="id1-3-2-2-1-4-4">
                <text:number>•</text:number>
                <text:p text:style-name="al">De bepalingen in artikel 18 eerste lid onder d van de Wegenverkeerswet 1994, waarin is bepaald dat verkeersbesluiten worden genomen door burgemeester en wethouders voor zover zij betreffen het verkeer op wegen welke niet in beheer zijn bij het Rijk, de Provincie of een waterschap;</text:p>
              </text:list-item>
              <text:list-item text:style-override="id1-3-2-2-1-4-5">
                <text:number>•</text:number>
                <text:p text:style-name="al">De bepalingen in het Reglement Verkeersregels en Verkeerstekens (RVV) 1990, het Besluit Administratieve Bepalingen inzake het wegverkeer (BABW) en de Algemene wet Bestuursrecht (Awb); </text:p>
              </text:list-item>
              <text:list-item text:style-override="id1-3-2-2-1-4-6">
                <text:number>•</text:number>
                <text:p text:style-name="al">De Bevoegdhedenregeling gemeente Asten 2024, waarin aan de Verkeerskundige mandaat verstrekt is om namens het college van burgemeester en wethouders verkeersbesluiten te nemen;</text:p>
              </text:list-item>
            </text:list>
            <text:p text:style-name="tussenkopcur">Overwegende dat:</text:p>
            <text:list text:style-name="id1-3-2-2-1-6">
              <text:list-item text:style-override="id1-3-2-2-1-6-1">
                <text:number>•</text:number>
                <text:p text:style-name="al">De wegen in Asten zijn erf toegangswegen binnen de bebouwde kom van de gemeente Asten, en zijn bij de gemeente in beheer en onderhoud;</text:p>
              </text:list-item>
              <text:list-item text:style-override="id1-3-2-2-1-6-2">
                <text:number>•</text:number>
                <text:p text:style-name="al">In het ‘Programma Centrumontwikkeling Asten in beweging Toekomstbeeld 2040’ zijn kaders opgenomen voor de korte, middellange en lange termijn om het centrum van Asten leefbaar, aantrekkelijk en economisch vitaal te houden;</text:p>
              </text:list-item>
              <text:list-item text:style-override="id1-3-2-2-1-6-3">
                <text:number>•</text:number>
                <text:p text:style-name="al">Op dinsdag 5 november 2024 heeft de gemeenteraad van Asten unaniem ingestemd met het programma Centrumontwikkeling waaraan inwoners, ondernemers, vastgoedeigenaren, bezoekers en vertegenwoordigers van culturele en maatschappelijke instellingen hebben meegewerkt;</text:p>
              </text:list-item>
              <text:list-item text:style-override="id1-3-2-2-1-6-4">
                <text:number>•</text:number>
                <text:p text:style-name="al">In de Mobiliteitsvisie 2025 zijn o.a. de speerpunten verkeersveiligheid, leefbaarheid, bereikbaarheid en het STOMP-principe opgenomen. Het STOMP-principe geeft de prioriteit aan voor Stappen, Trappen, Openbaar vervoer, Mobiliteitsdiensten en daarna de Particuliere auto;</text:p>
              </text:list-item>
              <text:list-item text:style-override="id1-3-2-2-1-6-5">
                <text:number>•</text:number>
                <text:p text:style-name="al">In het kader van het programma Centrumontwikkeling wordt gestreefd naar een betere leefbaarheid, veiligheid, luchtkwaliteit en beleving van de openbare ruimte. Het weren van gemotoriseerd verkeer in het centrum draagt hieraan bij;</text:p>
              </text:list-item>
              <text:list-item text:style-override="id1-3-2-2-1-6-6">
                <text:number>•</text:number>
                <text:p text:style-name="al">In de periode maart-april 2024 is een proef gedaan waarbij een aantal centrumstraten tijdelijk autovrij werden verklaard voor doorgaand gemotoriseerd verkeer. De proef leidde tot een aantal ongewenste neveneffecten zoals verhoogde drukte, genegeerde verboden en weerstand bij ondernemers, en geconcludeerd is dat een volledig autovrij centrum niet realistisch is;</text:p>
              </text:list-item>
              <text:list-item text:style-override="id1-3-2-2-1-6-7">
                <text:number>•</text:number>
                <text:p text:style-name="al">In het centrum bevinden zich meerdere functies die veel kwetsbare verkeersdeelnemers aantrekken (winkels, horeca, culturele voorzieningen, zorg, scholen). Uit tellingen en observaties tijdens de verkeersproef is gebleken dat gemengd verkeer (auto’s, fietsers, voetgangers) leidt tot onoverzichtelijke en onveilige situaties. Door auto’s grotendeels te weren wordt het risico op ongevallen kleiner en ontstaat er meer ruimte en overzicht voor fietsers en voetgangers;</text:p>
              </text:list-item>
              <text:list-item text:style-override="id1-3-2-2-1-6-8">
                <text:number>•</text:number>
                <text:p text:style-name="al">Daarom wordt het centrum autoluw gemaakt door het gebied Burgemeester Frenckenstraat, Prins Bernhardstraat, Remerypassage, Markt, Marktstraat, Kleine Marktstraat en de Emmastraat aan te wijzen als een erf en een geslotenverklaring in te stellen voor alle motorvoertuigen met uitzondering van bestemmingsverkeer. Via de Marktstraat en de Kleine Marktstraat kan laad-losverkeer de Markt bereiken en de Markt verlaten via de Emmastraat;</text:p>
              </text:list-item>
              <text:list-item text:style-override="id1-3-2-2-1-6-9">
                <text:number>•</text:number>
                <text:p text:style-name="al">Op de Prins Bernhardstraat en de Emmastraat worden gelegenheden aangewezen voor het laden en lossen van goederen ten behoeve van de ondernemers in het centrum;</text:p>
              </text:list-item>
              <text:list-item text:style-override="id1-3-2-2-1-6-10">
                <text:number>•</text:number>
                <text:p text:style-name="al">De wegen om de Markt heen liggen in een 30 km/u zone en zijn eenrichtingswegen, dit om het aantal verkeersbewegingen te beperken en doorgaand verkeer te ontmoedigen om door het centrum te rijden;</text:p>
              </text:list-item>
              <text:list-item text:style-override="id1-3-2-2-1-6-11">
                <text:number>•</text:number>
                <text:p text:style-name="al">Een autoluw centrum vermindert geluidsoverlast en luchtverontreiniging en draagt bij aan een gezondere woon- en verblijfsomgeving. Dit ondersteunt de ambitie uit de Omgevingsvisie en Mobiliteitsvisie om de openbare ruimte multifunctioneel en klimaatbestendig in te richten;</text:p>
              </text:list-item>
              <text:list-item text:style-override="id1-3-2-2-1-6-12">
                <text:number>•</text:number>
                <text:p text:style-name="al">Hoewel ondernemers zorgen uitten over bereikbaarheid tijdens de proef, wijzen onderzoeken en ervaringen in vergelijkbare centra uit dat een aantrekkelijk en verkeersluw verblijfsgebied meer bezoekers aantrekt en het verblijf verlengt. Dit versterkt de lokale economie op de lange termijn. Door ruimte te creëren voor terrassen, evenementen en winkelbeleving wordt het centrum aantrekkelijker voor zowel inwoners als bezoekers;</text:p>
              </text:list-item>
              <text:list-item text:style-override="id1-3-2-2-1-6-13">
                <text:number>•</text:number>
                <text:p text:style-name="al">Met de invoering van een erf en geslotenverklaring voor het gemotoriseerd verkeer wordt concreet uitvoering gegeven aan het STOMP-principe. Het autoluw maken van het centrum is hiermee volledig in lijn met de gemeentelijke en regionale mobiliteitsdoelstellingen;</text:p>
              </text:list-item>
              <text:list-item text:style-override="id1-3-2-2-1-6-14">
                <text:number>•</text:number>
                <text:p text:style-name="al">Met de invoering van deze maatregelen wordt de verkeersveiligheid vergroot en ontstaat er meer ruimte voor voetgangers en fietsers. Hierdoor wordt het centrum niet alleen leefbaarder en duurzamer, maar ook aantrekkelijker om te wonen, te werken en te verblijven;</text:p>
              </text:list-item>
              <text:list-item text:style-override="id1-3-2-2-1-6-15">
                <text:number>•</text:number>
                <text:p text:style-name="al">Er is overleg geweest met de korpschef van de betrokken regio eenheid van de Politie Oost-Brabant;</text:p>
              </text:list-item>
              <text:list-item text:style-override="id1-3-2-2-1-6-16">
                <text:number>•</text:number>
                <text:p text:style-name="al">Inwoners, ondernemers en bezoekers zijn betrokken in de voorbereiding via participatietrajecten, verkeersproeven en de vaststelling van het programma Centrumontwikkeling. Daarmee is het besluit zorgvuldig voorbereid;</text:p>
              </text:list-item>
              <text:list-item text:style-override="id1-3-2-2-1-6-17">
                <text:number>•</text:number>
                <text:p text:style-name="al">Het besluit beperkt gemotoriseerd verkeer alleen in het centrum en biedt alternatieven. Daarmee is de maatregel niet onevenredig belastend;</text:p>
              </text:list-item>
              <text:list-item text:style-override="id1-3-2-2-1-6-18">
                <text:number>•</text:number>
                <text:p text:style-name="al">De maatregel is noodzakelijk om de doelen verkeersveiligheid, leefbaarheid en economische vitaliteit te realiseren, en sluit aan op hogere beleidskaders. </text:p>
              </text:list-item>
            </text:list>
            <text:p text:style-name="tussenkopcur">Besluit:</text:p>
            <text:list text:style-name="id1-3-2-2-1-8">
              <text:list-item text:style-override="id1-3-2-2-1-8-1">
                <text:number>1.</text:number>
                <text:p text:style-name="al">Een geslotenverklaring voor het gemotoriseerd verkeer, met uitzondering van bestemmingsverkeer, in te stellen voor de Burgemeester Frenckenstraat (vanaf nabij nummer 71 tot nummer 41), Prins Bernhardstraat (van nummer 1 tot nummer 21), Markt, Marktstraat, Kleine Marktstraat en de Emmastraat (van nummer 2 tot nummer 18) door het plaatsen van de borden C12 van bijlage 1 van het RVV 1990 en onderborden met de tekst ‘uitgezonderd bestemmingsverkeer’.</text:p>
              </text:list-item>
              <text:list-item text:style-override="id1-3-2-2-1-8-2">
                <text:number>2.</text:number>
                <text:p text:style-name="al">Gelegenheden voor het onmiddellijk laden en lossen van goederen aan te wijzen op de Prins Bernhardstraat en de Emmastraat gedurende het tijdsvenster van 07:00 tot 16:00 door het plaatsen van de borden E7 van bijlage 1 van het RVV 1990 en de onderborden met de tekst ‘7 – 16h’ en de OB501l en OB501r.</text:p>
              </text:list-item>
              <text:list-item text:style-override="id1-3-2-2-1-8-3">
                <text:number>3.</text:number>
                <text:p text:style-name="al">Een erf in te stellen voor de Burgemeester Frenckenstraat, Prins Bernhardstraat, Remerypassage, Markt, Marktstraat, Kleine Marktstraat en de Emmastraat (op dezelfde trajecten al bij besluitpunt 1) door het plaatsen van de borden G5 van bijlage 1 van het RVV 1990. </text:p>
              </text:list-item>
            </text:list>
            <text:p text:style-name="common-al"/>
            <text:p text:style-name="tussenkopcur">Bijlage(n):</text:p>
            <text:p text:style-name="tussenkopcur">Inzage:</text:p>
            <text:p text:style-name="last-al">Het verkeersbesluit met bijbehorende stukken ligt met ingang van de dag van bekendmaking, gedurende zes weken ter inzage in het gemeentehuis, Koningsplein 3 te Asten.</text:p>
            <text:p text:style-name="tekst_bottom"/>
          </text:section>
        </text:section>
        <text:section text:name="regeling-sluiting_id1-3-2-3" text:style-name="regeling-sluiting">
          <text:section text:name="ondertekening_id1-3-2-3-1">
            <text:p><text:span text:style-name="functie">Asten, 10 augustus 2026</text:span></text:p>
            <text:p><text:span text:style-name="functie">College van burgemeester en wethouders van de gemeente Asten</text:span></text:p>
            <text:p><text:span text:style-name="functie"/></text:p>
            <text:p><text:span text:style-name="functie">Namens deze, J.J.A. (Jesper) van Leeuwen</text:span></text:p>
            <text:p><text:span text:style-name="functie">Beleidsmedewerker Verkeer &amp; Mobiliteit</text:span></text:p>
          </text:section>
        </text:section>
        <text:section text:name="bezwaarschrift_id1-3-2-4" text:style-name="bezwaarschrift">
          <text:p text:style-name="bezwaarschrift_top"/>
          <text:p text:style-name="bezwaarschrift_al">Bezwaarclausule:</text:p>
          <text:p text:style-name="bezwaarschrift_al">Op grond van de Algemene wet bestuursrecht kan tegen dit besluit binnen zes weken na dag van bekendmaking bezwaar worden gemaakt door een belanghebbende. Het bezwaarschrift moet gericht worden aan: het college van burgemeester en wethouders van de gemeente Asten, Postbus 290, 5720 AG, Asten. Het bezwaarschrift dient te zijn ondertekend en het volgende te bevatten:</text:p>
          <text:list text:style-name="id1-3-2-4-3">
            <text:list-item text:style-override="id1-3-2-4-3-1">
              <text:number>a.</text:number>
              <text:p text:style-name="al">naam en adres van de indiener;</text:p>
            </text:list-item>
            <text:list-item text:style-override="id1-3-2-4-3-2">
              <text:number>b.</text:number>
              <text:p text:style-name="al">de dagtekening;</text:p>
            </text:list-item>
            <text:list-item text:style-override="id1-3-2-4-3-3">
              <text:number>c.</text:number>
              <text:p text:style-name="al">een omschrijving van het besluit waartegen het bezwaar is gericht;</text:p>
            </text:list-item>
            <text:list-item text:style-override="id1-3-2-4-3-4">
              <text:number>d.</text:number>
              <text:p text:style-name="al">de gronden van het bezwaar.</text:p>
            </text:list-item>
          </text:list>
          <text:p text:style-name="bezwaarschrift_al">Maakt u namens iemand anders bezwaar? Stuur dan een volmacht mee. </text:p>
          <text:p text:style-name="bezwaarschrift_al"/>
          <text:p text:style-name="bezwaarschrift_al">Meer informatie vindt u op: <text:a xlink:href="https://www.asten.nl/meldingen-klachten-en-bezwaar/bezwaar-maken-tegen-een-besluit" xlink:type="simple">Bezwaar maken tegen een besluit - Gemeente Asten</text:a></text:p>
          <text:p text:style-name="bezwaarschrift_al">Via deze site kunt u uw bezwaarschrift ook digitaal indienen.</text:p>
          <text:p text:style-name="bezwaarschrift_al"/>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bezwaarschrift_al">U kunt uw verzoekschrift sturen naar: </text:p>
          <text:p text:style-name="bezwaarschrift_al">de sector bestuursrecht van de Rechtbank Oost-Brabant </text:p>
          <text:p text:style-name="bezwaarschrift_al">Postbus 90125 </text:p>
          <text:p text:style-name="bezwaarschrift_al">5200 MA ’s-Hertogenbosch. </text:p>
          <text:p text:style-name="bezwaarschrift_al">U kunt zelf een verzoekschrift opstellen en dit schriftelijk indienen. </text:p>
          <text:p text:style-name="bezwaarschrift_al">Vermeld hierin: </text:p>
          <text:p text:style-name="bezwaarschrift_al">- uw naam en adres </text:p>
          <text:p text:style-name="bezwaarschrift_al">- wat het spoedeisend belang is </text:p>
          <text:p text:style-name="bezwaarschrift_al">- wat de voorlopige voorziening volgens u moet inhouden.</text:p>
          <text:p text:style-name="bezwaarschrift_al"/>
          <text:p text:style-name="bezwaarschrift_al">Dateer en onderteken het verzoekschrift. Daarna kunt u het verzoekschrift naar de rechtbank sturen. </text:p>
          <text:p text:style-name="bezwaarschrift_al">Meer informatie kunt u vinden op: www.rechtspraak.nl </text:p>
          <text:p text:style-name="bezwaarschrift_al">Via deze site kunt u uw verzoekschrift ook digitaal indien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834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sten</meta:user-defined>
    <meta:user-defined meta:name="OVERHEID.Gemeente/OVERHEID.authority">Asten</meta:user-defined>
    <meta:user-defined meta:name="OVERHEID.Informatietype/DC.type">officiële publicatie</meta:user-defined>
    <meta:user-defined meta:name="OVERHEIDop.Rubriek/DC.type">verkeersbesluit of -mededeling</meta:user-defined>
    <meta:user-defined meta:name="OVERHEID.Gemeente/DCTERMS.publisher">As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Asten - Verkeersbesluit Centrum Asten - Ast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6011</meta:user-defined>
    <meta:user-defined meta:name="DCTERMS.abstract">Instellen geslotenverklaring gemotoriseerd verkeer en instellen erf</meta:user-defined>
    <meta:user-defined meta:name="OVERHEIDop.verkeersbordcode">C12</meta:user-defined>
    <meta:user-defined meta:name="OVERHEIDop.verkeersbordcode">E7</meta:user-defined>
    <meta:user-defined meta:name="OVERHEIDop.verkeersbordcode">G5</meta:user-defined>
    <dc:language>nl</dc:language>
    <meta:user-defined meta:name="OVERHEIDop.locatietype/OVERHEIDop.gebiedsmarkering">Woonplaats</meta:user-defined>
    <meta:user-defined meta:name="DC.title">Verkeersbesluit centrum Asten - instellen geslotenverklaring gemotoriseerd verkeer en instellen erf ten behoeve van een autoluw centrum</meta:user-defined>
    <meta:user-defined meta:name="OVERHEIDop.datumEindeReactietermijn">2026-09-24</meta:user-defined>
    <meta:user-defined meta:name="OVERHEIDop.TilID/OVERHEIDop.terinzageleggingOP">til-2026-31999</meta:user-defined>
    <meta:user-defined meta:name="DCTERMS.W3CDTF/DCTERMS.available">2026-08-13</meta:user-defined>
    <meta:user-defined meta:name="DCTERMS.W3CDTF/OVERHEIDop.jaargang">2026</meta:user-defined>
    <meta:user-defined meta:name="OVERHEIDop.publicationIssue">383457</meta:user-defined>
    <meta:user-defined meta:name="OVERHEIDop.GmbID/DC.identifier">gmb-2026-383457</meta:user-defined>
    <meta:user-defined meta:name="OVERHEIDop.versieInformatie"/>
  </office:meta>
</office:document-meta>
</file>