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Talmastraat, Singel en dr. Schaepmanstraa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uitvoeren van renovatie werkzaamheden aan de gevels van de woonblokken, Dr.Schaepmanstraat, Singel en Talmastraat</text:p>
            <text:p text:style-name="common-al">Besluit: verleend</text:p>
            <text:p text:style-name="common-al">Besluit verzonden op: 10-08-2026</text:p>
            <text:p text:style-name="common-al">Zaakadres: Talmastraat, Singel en dr. Schaepmanstraat</text:p>
            <text:p text:style-name="common-al">Zaaknummer: Z2026-020413</text:p>
            <text:p text:style-name="common-al">DSO-nummer: 2026050801311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vth.weesp@amsterdam.nl?Subject=Dossiernummer Z2026-020413" xlink:type="simple">vth.weesp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10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3452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452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452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0413</meta:user-defined>
    <meta:user-defined meta:name="DCTERMS.abstract">uitvoeren van renovatie werkzaamheden aan de gevels van de woonblokken, Dr.Schaepmanstraat, Singel en Talmastraat</meta:user-defined>
    <dc:language>nl</dc:language>
    <meta:user-defined meta:name="OVERHEIDop.locatietype/OVERHEIDop.gebiedsmarkering">Vlak</meta:user-defined>
    <meta:user-defined meta:name="DC.title">Besluit omgevingsvergunning reguliere procedure verleend Talmastraat, Singel en dr. Schaepmanstraat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452</meta:user-defined>
    <meta:user-defined meta:name="OVERHEIDop.GmbID/DC.identifier">gmb-2026-383452</meta:user-defined>
    <meta:user-defined meta:name="OVERHEIDop.versieInformatie"/>
  </office:meta>
</office:document-meta>
</file>