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oudsbloemstraat 70-3 1015J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bergingen tot wonen behorende bij de derde verdieping door het wijzigen van de brandcompartimentering op de vierde verdieping, het ...</text:p>
            <text:p text:style-name="common-al">Besluit: verleend</text:p>
            <text:p text:style-name="common-al">Besluit verzonden op: 06-08-2026</text:p>
            <text:p text:style-name="common-al">Zaakadres: Goudsbloemstraat 70-3 1015JR Amsterdam</text:p>
            <text:p text:style-name="common-al">Zaaknummer: Z2026-017550</text:p>
            <text:p text:style-name="common-al">DSO-nummer: 202604200162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7550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4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550</meta:user-defined>
    <meta:user-defined meta:name="DCTERMS.abstract">omzetten van de bergingen tot wonen behorende bij de derde verdieping door het wijzigen van de brandcompartimentering op de vierde verdieping, het 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oudsbloemstraat 70-3 1015JR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50</meta:user-defined>
    <meta:user-defined meta:name="OVERHEIDop.GmbID/DC.identifier">gmb-2026-383450</meta:user-defined>
    <meta:user-defined meta:name="OVERHEIDop.versieInformatie"/>
  </office:meta>
</office:document-meta>
</file>