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text:p>
      <text:section text:name="zakelijke-mededeling_id1-3-2" text:style-name="zakelijke-mededeling">
        <text:section text:name="zakelijke-mededeling-tekst_id1-3-2-1" text:style-name="zakelijke-mededeling-tekst">
          <text:section text:name="tekst_id1-3-2-1-1" text:style-name="tekst">
            <text:p text:style-name="common-al">Kennisgeving verleende evenementenvergunning Tuinfeest </text:p>
            <text:p text:style-name="common-al">De burgemeester en burgemeester en wethouders van Vlissingen maken bekend dat een evenementenvergunning op grond van de Algemene plaatselijke verordening Vlissingen 2013 is verleend aan: </text:p>
            <text:p text:style-name="common-al">Naam evenement: Tuinfeest</text:p>
            <text:p text:style-name="common-al">Voor de locatie: Energieweg 5 te Vlissingen </text:p>
            <text:p text:style-name="common-al">Korte omschrijving: Het Tuinfeest is een evenement dat wordt georganiseerd aan de Energieweg 5 te Vlissingen er worden naar verwachting ongeveer 50 deelnemers verwacht. </text:p>
            <text:p text:style-name="common-al">Datum: vrijdag 21 augustus 2026 op zaterdag 22 augustus 2026. </text:p>
            <text:p text:style-name="common-al">Tijdstip: 15:00 uur tot 00:30 uur</text:p>
            <text:p text:style-name="common-al">Verzenddatum: 10 augustus 2026</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34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meta:user-defined>
    <meta:user-defined meta:name="DCTERMS.W3CDTF/DCTERMS.available">2026-08-12</meta:user-defined>
    <meta:user-defined meta:name="DCTERMS.W3CDTF/OVERHEIDop.jaargang">2026</meta:user-defined>
    <meta:user-defined meta:name="OVERHEIDop.publicationIssue">383448</meta:user-defined>
    <meta:user-defined meta:name="OVERHEIDop.GmbID/DC.identifier">gmb-2026-383448</meta:user-defined>
    <meta:user-defined meta:name="OVERHEIDop.versieInformatie"/>
  </office:meta>
</office:document-meta>
</file>