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alingerbrinkibc0f2873-d5cd-4618-ad61-f7fc5114df55.png" manifest:media-type="image/png"/>
  <manifest:file-entry manifest:full-path="Pictures/Rolderbrinkiae71e986-7d24-459e-872e-9d7bd11ce9a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Gemeente Emmen – Verkeersbesluit inrichten standplaats voor deelauto's - Bargeres </text:p>
      <text:section text:name="regeling_id1-3-2" text:style-name="regeling">
        <text:section text:name="aanhef_id1-3-2-1" text:style-name="aanhef">
          <text:p text:style-name="aanhef_wie">Zaak 265705-2026</text:p>
          <text:section text:name="afkondiging_id1-3-2-1-2" text:style-name="afkondiging">
            <text:p text:style-name="afkondiging_top"/>
            <text:p text:style-name="al">Burgemeester en Wethouders van Emmen,</text:p>
          </text:section>
        </text:section>
        <text:section text:name="regeling-tekst_id1-3-2-2" text:style-name="regeling-tekst">
          <text:section text:name="tekst_id1-3-2-2-1" text:style-name="tekst">
            <text:p text:style-name="tussenkopcur">
            <text:span text:style-name="nadrukvet">Gelet op:</text:span>
          </text:p>
            <text:list text:style-name="id1-3-2-2-1-2">
              <text:list-item text:style-override="id1-3-2-2-1-2-1">
                <text:number>•</text:number>
                <text:p text:style-name="al">de bepalingen in de Wegenverkeerswet 1994, het Reglement Verkeersregels en Verkeerstekens 1990 (RVV1990), het Besluit Administratieve Bepalingen inzake het Wegverkeer (BABW) en de Algemene wet bestuursrecht;</text:p>
              </text:list-item>
              <text:list-item text:style-override="id1-3-2-2-1-2-2">
                <text:number>•</text:number>
                <text:p text:style-name="al">het Mandaatbesluit 2026 van de gemeente Emmen.</text:p>
              </text:list-item>
            </text:list>
            <text:p text:style-name="tussenkopcur">
            <text:span text:style-name="nadrukvet">Overwegende:</text:span>
          </text:p>
            <text:list text:style-name="id1-3-2-2-1-4">
              <text:list-item text:style-override="id1-3-2-2-1-4-1">
                <text:number>-</text:number>
                <text:p text:style-name="al">we nemen een verkeersbesluit voor de plaatsing of verwijdering van de in artikel 12 van het BABW genoemde verkeerstekens (artikel 15, eerste lid, van de WvW 1994);</text:p>
              </text:list-item>
              <text:list-item text:style-override="id1-3-2-2-1-4-2">
                <text:number>-</text:number>
                <text:p text:style-name="al">dit verkeersbesluit maken we bekend in het Gemeenteblad (artikel 26 BABW);</text:p>
              </text:list-item>
              <text:list-item text:style-override="id1-3-2-2-1-4-3">
                <text:number>-</text:number>
                <text:p text:style-name="al">de gemeente Emmen beheert de wegen waar dit besluit over gaat;</text:p>
              </text:list-item>
              <text:list-item text:style-override="id1-3-2-2-1-4-4">
                <text:number>-</text:number>
                <text:p text:style-name="al">het is verboden om op een parkeerplaats te parkeren met een voertuig dat niet behoort tot de op het bord of op het onderbord aangegeven voertuigcategorie of groep voertuigen (artikel 24 RVV1990).</text:p>
              </text:list-item>
            </text:list>
            <text:p text:style-name="tussenkopcur">
            <text:span text:style-name="nadrukvet">Uit het oogpunt van:</text:span>
          </text:p>
            <text:list text:style-name="id1-3-2-2-1-6">
              <text:list-item text:style-override="id1-3-2-2-1-6-1">
                <text:number>•</text:number>
                <text:p text:style-name="al">het bevorderen van een doelmatig of zuinig energiegebruik;</text:p>
              </text:list-item>
              <text:list-item text:style-override="id1-3-2-2-1-6-2">
                <text:number>•</text:number>
                <text:p text:style-name="al">het voorkomen of beperken van door het verkeer veroorzaakte overlast, hinder of schade alsmede de gevolgen voor het milieu, bedoeld in de <text:a xlink:href="https://wetten.overheid.nl/jci1.3:c:BWBR0003245&amp;g=2019-07-03&amp;z=2019-07-03" xlink:type="simple">Wet milieubeheer</text:a>;</text:p>
              </text:list-item>
              <text:list-item text:style-override="id1-3-2-2-1-6-3">
                <text:number>•</text:number>
                <text:p text:style-name="al">het in stand houden van de weg en het waarborgen van de bruikbaarheid daarvan.</text:p>
              </text:list-item>
            </text:list>
            <text:p text:style-name="tussenkopcur">Is het gewenst om:</text:p>
            <text:p text:style-name="common-al">de aanvraag voor het plaatsen van deelauto’s te verlenen en het gebruik van deze deelauto’s te maximaliseren.</text:p>
            <text:p text:style-name="common-al">
            <text:span text:style-name="nadrukcur">Motivering</text:span>
          </text:p>
            <text:p text:style-name="common-al">De Gemeente Emmen werkt aan een goede bereikbaarheid en het terugbrengen van de CO2-uitstoot om in 2050 klimaatneutraal te zijn. De gemeente kiest op het punt van mobiliteit nadrukkelijk voor maatregelen die inwoners op positieve wijze verleiden tot duurzame keuzes. Het delen van auto’s zorgt voor minder autobezit, minder gereden kilometers en een lagere uitstoot.</text:p>
            <text:p text:style-name="common-al">Uit ervaringen van bedrijven die deelauto’s aanbieden, blijkt dat mensen vaak pas kiezen voor autodelen als er een zichtbare deelauto in de buurt aanwezig is. Greenwheels, een in Nederland bekende aanbieder van een autodeelservice, heeft het initiatief genomen om op twee locaties in de Bargeres herkenbare deelauto’s te plaatsen. De gemeente Emmen wil autodelen stimuleren en werkt daarom mee aan het reserveren van parkeerplaatsen voor deelauto’s. Dit verbetert de toegankelijkheid van het deelautosysteem en er ontstaat ruimte om nieuwe gebruikers aan te trekken. Daarbij waarborgt een vaste standplaats op een zichtbare en centraal gelegen locatie de vindbaarheid en de bruikbaarheid van de deelauto.</text:p>
            <text:p text:style-name="common-al">De beide deelauto’s worden momenteel ingezet aan de Wilhelminastraat en het Meerveld in Emmen. Omdat het gebruik van de deelauto’s op deze locaties achterblijft bij de verwachtingen, worden zij verplaatst naar een beter geschikte locatie. De vrijkomende parkeerplaatsen kunnen vervolgens weer door alle weggebruikers worden benut.</text:p>
            <text:p text:style-name="common-al">
            <text:span text:style-name="nadrukcur">Belangenafweging</text:span>
          </text:p>
            <text:p text:style-name="common-al"> Dit verkeersbesluit draagt bij aan de ontwikkeling van een functioneel netwerk van deelauto’s en stimuleert het gebruik van duurzame vervoersopties. Daarmee zijn de algemene belangen op het gebied van duurzaamheid, klimaat en milieu gediend. Daarentegen kan het verkeersbesluit ook nadelige gevolgen met zich meebrengen. Bijvoorbeeld doordat het aantal beschikbare parkeerplaatsen in de directe omgeving van de aangewezen locatie afneemt voor andere voertuigen. Hierdoor moeten bestuurders van die voertuigen mogelijk langer zoeken naar een vrije parkeerplaats, dan wel verder van een bestemming af parkeren.</text:p>
            <text:p text:style-name="common-al">We overwegen het volgende:</text:p>
            <text:p text:style-name="common-al">Een toename van de parkeerdruk is voor ons geen reden om de deelauto niet te plaatsen. Per locatie gaat het om slechts één parkeerplaats in een buurt waar meerdere parkeerplaatsen beschikbaar zijn voor algemeen gebruik. Daarbij stimuleren deelauto’s het gebruik van alternatieven voor eigen autogebruik. Ook maken deelauto’s ons mobiliteitssysteem flexibeler. Dat er mogelijk alternatieve locaties zijn waar de deelauto kan worden geplaatst, maakt niet dat de gekozen locaties onrechtmatig zijn. We begrijpen dat de verandering van parkeerplaatsen vervelend kan zijn. Maar openbare parkeergelegenheden zijn geen privé parkeergelegenheden. Het is nodig om doorslaggevende betekenis toe te kennen aan het belang van het beter benutten van het wagenpark. Een besluit dat in het algemeen belang wordt genomen kan een individu negatief treffen. De nadelige gevolgen van de te nemen verkeersmaatregelen zijn niet onevenredig in verhouding tot de met dit verkeersbesluit te dienen verkeersbelangen.</text:p>
            <text:p text:style-name="common-al">
            <text:span text:style-name="nadrukvet">Gehoord</text:span>
          </text:p>
            <text:p text:style-name="common-al"> Overeenkomstig artikel 24 van het BABW is overleg gepleegd met de politiechef van de nationale politie van de regionale eenheid Noord-Nederland.</text:p>
            <text:p text:style-name="common-al">
            <text:span text:style-name="nadrukvet">Besluit</text:span>
          </text:p>
            <text:p text:style-name="last-al"> We besluiten:</text:p>
            <text:list text:style-name="id1-3-2-2-1-21">
              <text:list-item text:style-override="id1-3-2-2-1-21-1">
                <text:number>1.</text:number>
                <text:p text:style-name="al">Om een parkeerplaats aan te wijzen voor het parkeren van een deelauto door het plaatsen van het bord model E8 van Bijlage I van het RVV 1990 met onderbord ‘deelauto’ nabij de volgende adressen te Emmen:</text:p>
                <text:list text:style-name="id1-3-2-2-1-21-1-3">
                  <text:list-item text:style-override="id1-3-2-2-1-21-1-3-1">
                    <text:number>a.</text:number>
                    <text:p text:style-name="al">Balingerbrink 256</text:p>
                    <text:p text:style-name="al">
                    <draw:frame><draw:text-box><text:section text:name="plaatje_id1-3-2-2-1-21-1-3-1-3-1" text:style-name="plaatje">
                      <text:p text:style-name="illustratie_id1-3-2-2-1-21-1-3-1-3-1-1"><draw:frame draw:style-name="illustratie_id1-3-2-2-1-21-1-3-1-3-1-1" text:anchor-type="paragraph" svg:width="120mm" svg:height="81.30000000000001mm"><draw:image xlink:href="Pictures/Balingerbrinkibc0f2873-d5cd-4618-ad61-f7fc5114df55.png" xlink:type="simple"/></draw:frame></text:p>
                    </text:section></draw:text-box></draw:frame>
                  </text:p>
                  </text:list-item>
                  <text:list-item text:style-override="id1-3-2-2-1-21-1-3-2">
                    <text:number>b.</text:number>
                    <text:p text:style-name="al">Rolderbrink 9</text:p>
                    <text:p text:style-name="al">
                    <draw:frame><draw:text-box><text:section text:name="plaatje_id1-3-2-2-1-21-1-3-2-3-1" text:style-name="plaatje">
                      <text:p text:style-name="illustratie_id1-3-2-2-1-21-1-3-2-3-1-1"><draw:frame draw:style-name="illustratie_id1-3-2-2-1-21-1-3-2-3-1-1" text:anchor-type="paragraph" svg:width="120mm" svg:height="93.2mm"><draw:image xlink:href="Pictures/Rolderbrinkiae71e986-7d24-459e-872e-9d7bd11ce9aa.png" xlink:type="simple"/></draw:frame></text:p>
                    </text:section></draw:text-box></draw:frame>
                  </text:p>
                  </text:list-item>
                </text:list>
              </text:list-item>
              <text:list-item text:style-override="id1-3-2-2-1-21-2">
                <text:number>2.</text:number>
                <text:p text:style-name="al">Twee standplaatsen voor het parkeren van deelauto’s op te heffen door verwijdering van het bord model E8 met onderbord ‘deelauto’ nabij de volgende adressen te Emmen:</text:p>
                <text:list text:style-name="id1-3-2-2-1-21-2-3">
                  <text:list-item text:style-override="id1-3-2-2-1-21-2-3-1">
                    <text:number>a.</text:number>
                    <text:p text:style-name="al">Meerveld 73</text:p>
                  </text:list-item>
                  <text:list-item text:style-override="id1-3-2-2-1-21-2-3-2">
                    <text:number>b.</text:number>
                    <text:p text:style-name="al">Wilhelminastraat 12</text:p>
                  </text:list-item>
                </text:list>
              </text:list-item>
            </text:list>
            <text:p text:style-name="tekst_bottom"/>
          </text:section>
        </text:section>
        <text:section text:name="regeling-sluiting_id1-3-2-3" text:style-name="regeling-sluiting">
          <text:section text:name="ondertekening_id1-3-2-3-1">
            <text:p><text:span text:style-name="functie">Emmen, 12 augustus 2026</text:span></text:p>
            <text:p><text:span text:style-name="functie">Burgemeester en wethouders van Emmen,</text:span></text:p>
            <text:p><text:span text:style-name="functie">namens dezen,</text:span></text:p>
            <text:p><text:span text:style-name="functie">de teamleider van team Projecten Openbare Ruimte</text:span></text:p>
            <text:p><text:span text:style-name="functie"/></text:p>
            <text:p><text:span text:style-name="functie">V. Fennis</text:span></text:p>
          </text:section>
        </text:section>
        <text:section text:name="bezwaarschrift_id1-3-2-4" text:style-name="bezwaarschrift">
          <text:p text:style-name="bezwaarschrift_top"/>
          <text:p text:style-name="bezwaarschrift_al">
          <text:span text:style-name="nadrukvet">Ter inzage</text:span>
        </text:p>
          <text:p text:style-name="bezwaarschrift_al">Het verkeersbesluit is voor iedereen in te zien bij het Klant Contact Centrum van de gemeente Emmen voor een periode van zes weken na bekendmaking. Voor meer informatie over het besluit kunt u contact met ons opnemen via telefoonnummer 14 0591 of per mail: gemeente@emmen.nl </text:p>
          <text:p text:style-name="bezwaarschrift_al">
          <text:span text:style-name="nadrukvet">Bezwaar</text:span>
        </text:p>
          <text:p text:style-name="bezwaarschrift_al">Bent u het niet eens met dit besluit? Dan kunt u een bezwaarschrift sturen naar:</text:p>
          <text:p text:style-name="bezwaarschrift_al">College van burgemeester en wethouders van Emmen</text:p>
          <text:p text:style-name="bezwaarschrift_al">t.a.v. Team Projecten Openbare Ruimte</text:p>
          <text:p text:style-name="bezwaarschrift_al">Postbus 30.001</text:p>
          <text:p text:style-name="bezwaarschrift_al">7800 RA EMMEN</text:p>
          <text:p text:style-name="bezwaarschrift_al">Naast schriftelijk bezwaar is ook digitaal bezwaar mogelijk via <text:a xlink:href="http://www.gemeente.emmen.nl/" xlink:type="simple">www.gemeente.emmen.nl</text:a></text:p>
          <text:p text:style-name="bezwaarschrift_al">Zorg ervoor dat u het bezwaarschrift verstuurt binnen zes weken na de datum van bekendmaking van dit besluit. Als u het bezwaarschrift te laat indient, kan het niet ontvankelijk worden verklaard. Dit betekent dat er niet wordt gekeken naar de inhoud van uw bezwaar.</text:p>
          <text:p text:style-name="bezwaarschrift_al">Ondanks een ingediend bezwaar mag de gemeente het besluit uitvoeren. Wilt u dit voorkomen? Vraag dan om een voorlopige voorziening bij de bestuursrechter van de rechtbank Noord-Nederland in Groningen. Voor meer informatie zie <text:a xlink:href="http://www.rechtspraak.nl/" xlink:type="simple">www.rechtspraak.nl</text:a> of bel 088 - 361 13 37.</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3-1-3-1-1" style:parent-style-name="Standard">
      <style:paragraph-properties style:line-spacing="0mm" style:text-autospace="none" ofo:line-height="0.001cm"/>
    </style:style>
    <style:style style:family="graphic" style:name="illustratie_id1-3-2-2-1-21-1-3-1-3-1-1" style:parent-style-name="Standard">
      <style:graphic-properties style:horizontal-pos="left" style:horizontal-rel="paragraph" style:vertical-pos="top" style:vertical-rel="paragraph" style:wrap="none" ofo:margin-right="3mm"/>
    </style:style>
    <style:style style:family="paragraph" style:name="illustratie_id1-3-2-2-1-21-1-3-2-3-1-1" style:parent-style-name="Standard">
      <style:paragraph-properties style:line-spacing="0mm" style:text-autospace="none" ofo:line-height="0.001cm"/>
    </style:style>
    <style:style style:family="graphic" style:name="illustratie_id1-3-2-2-1-21-1-3-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34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mmen</meta:user-defined>
    <meta:user-defined meta:name="OVERHEID.Gemeente/OVERHEID.authority">Emmen</meta:user-defined>
    <meta:user-defined meta:name="OVERHEID.Informatietype/DC.type">officiële publicatie</meta:user-defined>
    <meta:user-defined meta:name="OVERHEIDop.Rubriek/DC.type">verkeersbesluit of -mededeling</meta:user-defined>
    <meta:user-defined meta:name="OVERHEID.Gemeente/DCTERMS.publisher">Emm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mmen - Verkeersbesluit standplaats deelauto's - Barger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Parkeerplaatsen voor deelauto's Bargeres</meta:user-defined>
    <meta:user-defined meta:name="OVERHEIDop.verkeersbordcode">E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Emmen – Verkeersbesluit inrichten standplaats voor deelauto's - Bargeres</meta:user-defined>
    <meta:user-defined meta:name="DCTERMS.W3CDTF/DCTERMS.available">2026-08-12</meta:user-defined>
    <meta:user-defined meta:name="DCTERMS.W3CDTF/OVERHEIDop.jaargang">2026</meta:user-defined>
    <meta:user-defined meta:name="OVERHEIDop.publicationIssue">383445</meta:user-defined>
    <meta:user-defined meta:name="OVERHEIDop.GmbID/DC.identifier">gmb-2026-383445</meta:user-defined>
    <meta:user-defined meta:name="OVERHEIDop.versieInformatie"/>
  </office:meta>
</office:document-meta>
</file>