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plaatsen van een airco aan de zijgevel van de woning, Jan Heynslaan 26 5622K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6968 </text:p>
            <text:p text:style-name="common-al"> Omschrijving: plaatsen van een airco aan de zijgevel van de woning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Jan Heynslaan 26 5622KM Eindhoven</text:p>
              </text:list-item>
            </text:list>
            <text:p text:style-name="common-al"> Soort aanvraag: Binnenplanse omgevingsplanactiviteit </text:p>
            <text:p text:style-name="common-al"> Datum binnenkomst: 18-07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44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968</meta:user-defined>
    <meta:user-defined meta:name="DCTERMS.abstract">plaatsen van een airco aan de zijgevel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: plaatsen van een airco aan de zijgevel van de woning, Jan Heynslaan 26 5622KM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43</meta:user-defined>
    <meta:user-defined meta:name="OVERHEIDop.GmbID/DC.identifier">gmb-2026-383443</meta:user-defined>
    <meta:user-defined meta:name="OVERHEIDop.versieInformatie"/>
  </office:meta>
</office:document-meta>
</file>