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gunningsvrij Ossenmarkt 12a 1381LX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Aanvraag hekwerk terras</text:p>
            <text:p text:style-name="common-al">Besluit: vergunningsvrij</text:p>
            <text:p text:style-name="common-al">Besluit verzonden op: 10-08-2026</text:p>
            <text:p text:style-name="common-al">Zaakadres: Ossenmarkt 12a 1381LX Weesp</text:p>
            <text:p text:style-name="common-al">Zaaknummer: Z2026-031285</text:p>
            <text:p text:style-name="common-al">DSO-nummer: 202607100100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weesp@amsterdam.nl?Subject=Dossiernummer Z2026-031285" xlink:type="simple">vth.weesp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44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4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4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1285</meta:user-defined>
    <meta:user-defined meta:name="DCTERMS.abstract">Aanvraag hekwerk terras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gunningsvrij Ossenmarkt 12a 1381LX Weesp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41</meta:user-defined>
    <meta:user-defined meta:name="OVERHEIDop.GmbID/DC.identifier">gmb-2026-383441</meta:user-defined>
    <meta:user-defined meta:name="OVERHEIDop.versieInformatie"/>
  </office:meta>
</office:document-meta>
</file>