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Nieuwe Achtergracht 10-1 1018X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van het gebouw ten behoeve van de woning</text:p>
            <text:p text:style-name="common-al">Besluit: buiten behandeling gesteld</text:p>
            <text:p text:style-name="common-al">Besluit verzonden op: 05-08-2026</text:p>
            <text:p text:style-name="common-al">Zaakadres: Nieuwe Achtergracht 10-1 1018XX Amsterdam</text:p>
            <text:p text:style-name="common-al">Zaaknummer: Z2026-021543</text:p>
            <text:p text:style-name="common-al">DSO-nummer: 20260515003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154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543</meta:user-defined>
    <meta:user-defined meta:name="DCTERMS.abstract">wijzigen van de kozijnen van het gebouw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Nieuwe Achtergracht 10-1 1018XX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7</meta:user-defined>
    <meta:user-defined meta:name="OVERHEIDop.GmbID/DC.identifier">gmb-2026-383437</meta:user-defined>
    <meta:user-defined meta:name="OVERHEIDop.versieInformatie"/>
  </office:meta>
</office:document-meta>
</file>