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paarnberglaan nabij 1 t/m 28, Santpoort-Zuid, kappen 12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Spaarnberglaan nabij 1 t/m 28, Santpoort-Zuid, kappen 12 bomen</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Spaarnberglaan nabij 1 t/m 28, Santpoort-Zuid, kappen 12 bomen (10-08-2026) 04534166642</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66642" xlink:type="simple">https://eloket.velsen.nl/o/search?q=04534166642</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343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3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3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4534166642</meta:user-defined>
    <dc:language>nl</dc:language>
    <meta:user-defined meta:name="OVERHEIDop.locatietype/OVERHEIDop.gebiedsmarkering">Vlak</meta:user-defined>
    <meta:user-defined meta:name="DC.title">Verleende omgevingsvergunning Spaarnberglaan nabij 1 t/m 28, Santpoort-Zuid, kappen 12 bomen</meta:user-defined>
    <meta:user-defined meta:name="DCTERMS.W3CDTF/DCTERMS.available">2026-08-12</meta:user-defined>
    <meta:user-defined meta:name="DCTERMS.W3CDTF/OVERHEIDop.jaargang">2026</meta:user-defined>
    <meta:user-defined meta:name="OVERHEIDop.publicationIssue">383436</meta:user-defined>
    <meta:user-defined meta:name="OVERHEIDop.GmbID/DC.identifier">gmb-2026-383436</meta:user-defined>
    <meta:user-defined meta:name="OVERHEIDop.versieInformatie"/>
  </office:meta>
</office:document-meta>
</file>