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rteliusstraat 30-1 1057B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ozijnwijziging - 1057BB - Orteliusstraat 30-1 Amsterdam</text:p>
            <text:p text:style-name="common-al">Zaakadres: Orteliusstraat 30-1 1057BB Amsterdam</text:p>
            <text:p text:style-name="common-al">Datum ontvangst: 30-06-2026</text:p>
            <text:p text:style-name="common-al">Zaaknummer: Z2026-028539</text:p>
            <text:p text:style-name="common-al">DSO-nummer: 20260630000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39</meta:user-defined>
    <meta:user-defined meta:name="DCTERMS.abstract">Kozijnwijziging - 1057BB - Orteliusstraat 30-1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rteliusstraat 30-1 1057B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1</meta:user-defined>
    <meta:user-defined meta:name="OVERHEIDop.GmbID/DC.identifier">gmb-2026-383431</meta:user-defined>
    <meta:user-defined meta:name="OVERHEIDop.versieInformatie"/>
  </office:meta>
</office:document-meta>
</file>