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omgevingsvergunning Korenbloem 24, 8081DG 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bben wij een aanvraag ontvangen voor het verbreden van de uitrit op het perceel Korenbloem 24, 8081DG Elburg. De aanvraag is geregistreerd onder zaaknummer Z2026-00001375. De aanvraag betreft de volgende activiteit(en)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last-al">Nadat de aanvraag is beoordeeld neemt de gemeente een besluit. Tegen een ingediende aanvraag is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8342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2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2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375</meta:user-defined>
    <meta:user-defined meta:name="DCTERMS.abstract">Betreft: Aanvraag op locatie Korenbloem 24, 8081DG Elburg</meta:user-defined>
    <dc:language>nl</dc:language>
    <meta:user-defined meta:name="OVERHEIDop.locatietype/OVERHEIDop.gebiedsmarkering">Vlak</meta:user-defined>
    <meta:user-defined meta:name="DC.title">Ingekomen aanvraag omgevingsvergunning Korenbloem 24, 8081DG Elbur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29</meta:user-defined>
    <meta:user-defined meta:name="OVERHEIDop.GmbID/DC.identifier">gmb-2026-383429</meta:user-defined>
    <meta:user-defined meta:name="OVERHEIDop.versieInformatie"/>
  </office:meta>
</office:document-meta>
</file>