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Bivsii X Paradigm presents Buiten kantoortijd naast de Zuidersingel 3 in Leeuwarden (EVE-2026-03807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Bivsii X Paradigm presents Buiten kantoortijd<text:span text:style-name="nadrukvet"/>naast de Zuidersingel 3 in Leeuwarden. Het evenement is op 28 en 29 augustus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10 augustus 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342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2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2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8070</meta:user-defined>
    <dc:language>nl</dc:language>
    <meta:user-defined meta:name="OVERHEIDop.locatietype/OVERHEIDop.gebiedsmarkering">Lijn</meta:user-defined>
    <meta:user-defined meta:name="DC.title">Verleende Evenementenvergunning voor Bivsii X Paradigm presents Buiten kantoortijd naast de Zuidersingel 3 in Leeuwarden (EVE-2026-038070)</meta:user-defined>
    <meta:user-defined meta:name="DCTERMS.W3CDTF/DCTERMS.available">2026-08-12</meta:user-defined>
    <meta:user-defined meta:name="DCTERMS.W3CDTF/OVERHEIDop.jaargang">2026</meta:user-defined>
    <meta:user-defined meta:name="OVERHEIDop.publicationIssue">383428</meta:user-defined>
    <meta:user-defined meta:name="OVERHEIDop.GmbID/DC.identifier">gmb-2026-383428</meta:user-defined>
    <meta:user-defined meta:name="OVERHEIDop.versieInformatie"/>
  </office:meta>
</office:document-meta>
</file>