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Halloween Boskoop op 31 oktober 2026 aan Reijerskoop 74, 2771 BS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venementenvergunning ontvangen. De vergunning is aangevraagd voor het evenement Halloween Boskoop op 31 oktober 2026 op de locatie Reijerskoop 74, 2771 BS Boskoop, geregistreerd onder nr. 04843956312.</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342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2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4843956312</meta:user-defined>
    <meta:user-defined meta:name="DCTERMS.abstract">Aanvraag evenementenvergunning voor Halloween Boskoop op 31 oktober 2026 aan Reijerskoop 74, 2771 BS Boskoop</meta:user-defined>
    <dc:language>nl</dc:language>
    <meta:user-defined meta:name="OVERHEIDop.locatietype/OVERHEIDop.gebiedsmarkering">Punt</meta:user-defined>
    <meta:user-defined meta:name="DC.title">Aanvraag evenementenvergunning voor Halloween Boskoop op 31 oktober 2026 aan Reijerskoop 74, 2771 BS Boskoop</meta:user-defined>
    <meta:user-defined meta:name="DCTERMS.W3CDTF/DCTERMS.available">2026-08-12</meta:user-defined>
    <meta:user-defined meta:name="DCTERMS.W3CDTF/OVERHEIDop.jaargang">2026</meta:user-defined>
    <meta:user-defined meta:name="OVERHEIDop.publicationIssue">383427</meta:user-defined>
    <meta:user-defined meta:name="OVERHEIDop.GmbID/DC.identifier">gmb-2026-383427</meta:user-defined>
    <meta:user-defined meta:name="OVERHEIDop.versieInformatie"/>
  </office:meta>
</office:document-meta>
</file>