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autolaadkraan op 11 augustus 2026 van 08:00 uur tot 13:00 , Hofwijckstraat 54, 2275 AM Voorburg - kenmerk 000024413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autolaadkraan op 11 augustus 2026 van 08:00 uur tot 13:00.</text:p>
            <text:p text:style-name="common-al">
            
          </text:p>
            <text:p text:style-name="common-al">
            <text:span text:style-name="nadrukvet">Datum bekendmaking besluit: </text:span>10-08-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341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41326</meta:user-defined>
    <dc:language>nl</dc:language>
    <meta:user-defined meta:name="OVERHEIDop.locatietype/OVERHEIDop.gebiedsmarkering">Punt</meta:user-defined>
    <meta:user-defined meta:name="DC.title">Vergunning verleend voor het plaatsen van een autolaadkraan op 11 augustus 2026 van 08:00 uur tot 13:00 , Hofwijckstraat 54, 2275 AM Voorburg - kenmerk 000024413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19</meta:user-defined>
    <meta:user-defined meta:name="OVERHEIDop.GmbID/DC.identifier">gmb-2026-383419</meta:user-defined>
    <meta:user-defined meta:name="OVERHEIDop.versieInformatie"/>
  </office:meta>
</office:document-meta>
</file>