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asseerdersgracht 2 1016X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kozijnen en verbeteren van het glas in de voor- en rechterzijgevel van het gebouw ten behoeve van de woningen</text:p>
            <text:p text:style-name="common-al">Besluit: verleend</text:p>
            <text:p text:style-name="common-al">Besluit verzonden op: 05-08-2026</text:p>
            <text:p text:style-name="common-al">Zaakadres: Passeerdersgracht 2 1016XH Amsterdam</text:p>
            <text:p text:style-name="common-al">Zaaknummer: Z2026-023311</text:p>
            <text:p text:style-name="common-al">DSO-nummer: 20260526021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3311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311</meta:user-defined>
    <meta:user-defined meta:name="DCTERMS.abstract">wijzigen van kozijnen en verbeteren van het glas in de voor- en rechterzijgevel van het gebouw ten behoeve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asseerdersgracht 2 1016XH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12</meta:user-defined>
    <meta:user-defined meta:name="OVERHEIDop.GmbID/DC.identifier">gmb-2026-383412</meta:user-defined>
    <meta:user-defined meta:name="OVERHEIDop.versieInformatie"/>
  </office:meta>
</office:document-meta>
</file>