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stiging van recht van opstal voor een perceel ter plaatse van Aardaker 8 in Tiel</text:p>
      <text:section text:name="regeling_id1-3-2" text:style-name="regeling">
        <text:section text:name="aanhef_id1-3-2-1" text:style-name="aanhef">
          <text:section text:name="preambule_id1-3-2-1-1" text:style-name="preambule">
            <text:p text:style-name="al">De gemeente Tiel is voornemens aan netbeheerder Liander N.V. een recht van opstal te verlenen voor één transformatorruimte ten behoeve van de elektriciteitsvoorziening gelegen:</text:p>
            <text:p text:style-name="al">- op het perceel grond ter grootte van ca. 27 m², plaatselijk bekend nabij Aardaker 8 in Tiel en deel uitmakend van het kadastrale perceel bekend als gemeente Tiel, sectie K, nummer 1461.</text:p>
            <text:p text:style-name="al">
            <text:span text:style-name="nadrukvet">Motivering</text:span>
          </text:p>
            <text:p text:style-name="al">Gemeente Tiel meent dat netbeheerder Liander N.V. de enige serieuze gegadigde is die in aanmerking komt voor het vestigen van een zakelijk recht van opstal op deze gronden. De beoogde locaties zijn door partijen geschikt bevonden voor de realisatie van nieuwe transformatorruimtes ten behoeve van het verzwaren van het elektriciteitsnetwerk.</text:p>
            <text:p text:style-name="al">Als u het niet eens bent met de voorgenomen vestiging, dan dient u dat binnen 20 kalenderdagen na publicatie op <text:a xlink:href="https://www.tiel.nl/uitgifte-onroerend-goed-een-op-een" xlink:type="simple">www.tiel.nl</text:a> (voor 17 augustus) kenbaar te maken door een kort geding aanhangig te maken bij de voorzieningenrechter van de rechtbank Gelderland.</text:p>
            <text:p text:style-name="al">Als u vragen heeft over deze beoogde vestiging van dit opstalrecht dan kunt u per e-mail contact opnemen via <text:a xlink:href="mailto:gronden@tiel.nl" xlink:type="simple">gronden@tiel.nl</text:a>.</text:p>
            <text:p text:style-name="al">De gemeente Tiel geeft hiermee uitvoering aan de uitspraak van de Hoge Raad in het 'Didam'-arrest van 26 november 2021. Lees meer over deze <text:a xlink:href="https://uitspraken.rechtspraak.nl/details?id=ECLI:NL:HR:2021:1778" xlink:type="simple">uitspraak</text:a> .</text:p>
            <text:p text:style-name="al"/>
            <text:p text:style-name="al">Tiel, 12 augustus 2026</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8340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0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0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Tiel</meta:user-defined>
    <meta:user-defined meta:name="OVERHEID.Informatietype/DC.type">officiële publicatie</meta:user-defined>
    <meta:user-defined meta:name="OVERHEIDop.Rubriek/DC.type">overige overheidsinformatie</meta:user-defined>
    <meta:user-defined meta:name="OVERHEID.Gemeente/OVERHEID.authority">Tiel</meta:user-defined>
    <meta:user-defined meta:name="OVERHEID.Gemeente/DCTERMS.publisher">Tiel</meta:user-defined>
    <meta:user-defined meta:name="OVERHEID.TaxonomieBeleidsagendaDecentraal/OVERHEID.category">Recht | Organisatie en beleid</meta:user-defined>
    <meta:user-defined meta:name="DCTERMS.abstract">Voorgenomen vestiging van recht van opstal voor een perceel ter plaatse van Aardaker 8 in Tiel</meta:user-defined>
    <dc:language>nl</dc:language>
    <meta:user-defined meta:name="OVERHEIDop.locatietype/OVERHEIDop.gebiedsmarkering">Adres</meta:user-defined>
    <meta:user-defined meta:name="DC.title">Voorgenomen vestiging van recht van opstal voor een perceel ter plaatse van Aardaker 8 in Tiel</meta:user-defined>
    <meta:user-defined meta:name="DCTERMS.W3CDTF/DCTERMS.available">2026-08-12</meta:user-defined>
    <meta:user-defined meta:name="DCTERMS.W3CDTF/OVERHEIDop.jaargang">2026</meta:user-defined>
    <meta:user-defined meta:name="OVERHEIDop.publicationIssue">383407</meta:user-defined>
    <meta:user-defined meta:name="OVERHEIDop.GmbID/DC.identifier">gmb-2026-383407</meta:user-defined>
    <meta:user-defined meta:name="OVERHEIDop.versieInformatie"/>
  </office:meta>
</office:document-meta>
</file>