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ing beslistermijn aanvraag omgevingsvergunning voor het veranderen van de in- of uitrit en aanleggen van een dam met duiker, naast Zwaagdijk 213, 1684 NG Zwaagdijk-Oo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10-08-2026 besloten om de beslistermijn voor de aanvraag met zaaknummer CLZ-00000589 voor een omgevingsvergunning voor het veranderen van de in- of uitrit en aanleggen van een dam met duiker op locatie naast Zwaagdijk 213, 1684 NG Zwaagdijk-Oost te verlengen voor een periode van maximaal 6 weken. </text:p>
            <text:p text:style-name="common-al">
            
          </text:p>
            <text:p text:style-name="common-al">De aanvraag betreft de volgende activiteit(en):</text:p>
            <text:p text:style-name="common-al"/>
            <text:list text:style-name="id1-3-2-1-1-5">
              <text:list-item text:style-override="id1-3-2-1-1-5-1">
                <text:number>•</text:number>
                <text:p text:style-name="al">Uitweg maken, hebben of veranderen of het gebruik daarvan veranderen</text:p>
              </text:list-item>
            </text:list>
            <text:p text:style-name="common-al"/>
            <text:p text:style-name="common-al">
            
          </text:p>
            <text:p text:style-name="common-al">
            <text:span text:style-name="nadrukvet">Procedure</text:span>
          </text:p>
            <text:p text:style-name="last-al">Tegen het verlengen van de beslistermijn kunt u geen bezwaarschrift of zienswijze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38340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0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0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edembl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CLZ-00000589</meta:user-defined>
    <dc:language>nl</dc:language>
    <meta:user-defined meta:name="OVERHEIDop.locatietype/OVERHEIDop.gebiedsmarkering">Vlak</meta:user-defined>
    <meta:user-defined meta:name="DC.title">Kennisgeving verlenging beslistermijn aanvraag omgevingsvergunning voor het veranderen van de in- of uitrit en aanleggen van een dam met duiker, naast Zwaagdijk 213, 1684 NG Zwaagdijk-Oos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06</meta:user-defined>
    <meta:user-defined meta:name="OVERHEIDop.GmbID/DC.identifier">gmb-2026-383406</meta:user-defined>
    <meta:user-defined meta:name="OVERHEIDop.versieInformatie"/>
  </office:meta>
</office:document-meta>
</file>