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Burendag Estafetteflat op de locatie op 22-08-2026 tot en met 22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0 de volgende toestemming verleend:</text:p>
            <text:p text:style-name="common-al">Het evenement Burendag Estafetteflat mag georganiseerd worden op het Olympiadeplein op 22-08-2026.De vergunning is verzonden op10-08-2026 . Het zaaknummer van de vergunning is 1711398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383402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402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162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Burendag Estafetteflat op de locatie op 22-08-2026 tot en met 22-08-2026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402</meta:user-defined>
    <meta:user-defined meta:name="OVERHEIDop.GmbID/DC.identifier">gmb-2026-383402</meta:user-defined>
    <meta:user-defined meta:name="OVERHEIDop.versieInformatie"/>
  </office:meta>
</office:document-meta>
</file>