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ZuidSchalkwijkerweg8iadd49c75-b416-423c-bc00-7b8c3486c86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huur van een perceel grond naast Zuid Schalkwijkerweg 8 in Haarle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gemeente Haarlem heeft het voornemen een perceel grond van circa 1.315 vierkante meter, kadastraal bekend gemeente Haarlem, sectie Y, nummer 3010 (gedeeltelijk, een en ander zoals schetsmatig aangeduid op bijgaande tekening), per 1 september 2026 te verhuren aan de eigenaar van de nabijgelegen woning aan de Zuid Schalkwijkerweg 6G te Haarlem, ten behoeve van het gebruik als (wei)land, waarop geiten worden gehouden. Het gehuurde mag niet worden ingezet voor bedrijfsmatige doeleinden. Het perceel is tot op heden verhuurd aan de eigenaar van de Zuid Schalkwijkerweg 7 – I, welke de huurovereenkomst heeft opgezegd in verband met verkoop van de woning. De nieuwe huurder is bereid om de twee geiten en de diverse voorzieningen die op het perceel zijn aangebracht, waaronder een geitenstal en een elektrische omheining, over te nemen van de zittende huurder. Op grond van objectieve, toetsbare en redelijke criteria, is de beoogde huurder als enige geschikte gegadigde te beschouwen.</text:span>
          </text:p>
            <text:p text:style-name="common-al">
            <draw:frame><draw:text-box><text:section text:name="plaatje_id1-3-2-1-1-2-1" text:style-name="plaatje">
              <text:p text:style-name="illustratie_id1-3-2-1-1-2-1-1"><draw:frame draw:style-name="illustratie_id1-3-2-1-1-2-1-1" text:anchor-type="paragraph" svg:width="139mm" svg:height="122.89999999999999mm"><draw:image xlink:href="Pictures/KaartZuidSchalkwijkerweg8iadd49c75-b416-423c-bc00-7b8c3486c864.jpg" xlink:type="simple"/></draw:frame></text:p>
            </text:section></draw:text-box></draw:frame>
          </text:p>
            <text:p text:style-name="common-al">
            <text:span text:style-name="nadrukvet">Vervaltermijn</text:span>
          </text:p>
            <text:p text:style-name="common-al">Mocht u van mening zijn dat u ook in aanmerking behoort te komen tot de huur van vooromschreven grond, dan dient u als belanghebbende uiterlijk binnen twintig kalenderdagen na publicatie een kort geding aanhangig te maken bij de rechtbank Noord-Holland, locatie Haarlem. Indien u een kort geding aanhangig maakt, dan dient u ons dit binnen voornoemde termijn van 20 kalenderdagen schriftelijk mede te delen door het per e-mail opsturen van de conceptdagvaarding aan juridischezaken@haarlem.nl. Met het oog op de voortgang in dit verhuurtraject en het verkrijgen van duidelijkheid, hanteert de gemeente een termijn van 20 kalenderdagen. Dit betreft een vervaltermijn.</text:p>
            <text:p text:style-name="common-al">Bij gebreke van een tijdig ingesteld kort geding vervalt het recht tegen de voorgenomen verhuur in rechte op te komen en/of daarop enige vorm van schadevergoeding of welke andere aanspraak dan ook te baseren. De gemeente en de potentiële huurder zouden onredelijk worden benadeeld als na voornoemde termijn alsnog tegen het voornemen en het aangaan van de huurovereenkomst wordt opgekomen.</text:p>
            <text:p text:style-name="last-al">Met deze publicatie geeft de gemeente uitvoering aan het arrest van de Hoge Raad van 26 november 2021 (ECLI:NL:HR:2021:17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1-1" style:parent-style-name="Standard">
      <style:paragraph-properties style:line-spacing="0mm" style:text-autospace="none" ofo:line-height="0.001cm"/>
    </style:style>
    <style:style style:family="graphic" style:name="illustratie_id1-3-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340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0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0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Vlak</meta:user-defined>
    <meta:user-defined meta:name="DC.title">Voornemen tot verhuur van een perceel grond naast Zuid Schalkwijkerweg 8 in Haarlem</meta:user-defined>
    <meta:user-defined meta:name="DCTERMS.W3CDTF/DCTERMS.available">2026-08-13</meta:user-defined>
    <meta:user-defined meta:name="DCTERMS.W3CDTF/OVERHEIDop.jaargang">2026</meta:user-defined>
    <meta:user-defined meta:name="OVERHEIDop.publicationIssue">383400</meta:user-defined>
    <meta:user-defined meta:name="OVERHEIDop.GmbID/DC.identifier">gmb-2026-383400</meta:user-defined>
    <meta:user-defined meta:name="OVERHEIDop.versieInformatie"/>
  </office:meta>
</office:document-meta>
</file>