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voor 9 september 2026 vergunning evenement Zomerfeest Middeleeuwen op locatie Laan van Eikenrode 51, 1231BN Loos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10 augustus 2026 een evenementenvergunning verleend voor het evenement Zomerfeest Middeleeuwen op 9 september 2026 op locatie Laan van Eikenrode 51, 1231BN Loosdrecht met zaaknummer Z2026-00000447.</text:p>
            <text:p text:style-name="common-al">
            <text:span text:style-name="nadrukvet">Procedure</text:span>
          </text:p>
            <text:p text:style-name="last-al">Indien u belanghebbende bent kunt u gedurende 6 weken bezwaar maken tegen het besluit. De termijn voor het indienen van een bezwaarschrift start op de dag na verzending van het besluit. Wilt u het besluit met bijlagen ontvangen, dan kunt u een mail sturen aan info@wijdemeren.nl met vermelding van het zaaknummer Z2026-00000447. Informatie over een bezwaarprocedure kunt u vinden op www.wijdemeren.nl/bezwaa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38339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9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9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447</meta:user-defined>
    <meta:user-defined meta:name="DCTERMS.abstract">Betreft: Beschikking op aanvraag op locatie Laan van Eikenrode 51, 1231BN Loosdrecht. Startdatum:28 april 2026 datum besluit: 10 augustus 2026</meta:user-defined>
    <dc:language>nl</dc:language>
    <meta:user-defined meta:name="OVERHEIDop.locatietype/OVERHEIDop.gebiedsmarkering">Punt</meta:user-defined>
    <meta:user-defined meta:name="DC.title">Kennisgeving besluit voor 9 september 2026 vergunning evenement Zomerfeest Middeleeuwen op locatie Laan van Eikenrode 51, 1231BN Loosdrech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399</meta:user-defined>
    <meta:user-defined meta:name="OVERHEIDop.GmbID/DC.identifier">gmb-2026-383399</meta:user-defined>
    <meta:user-defined meta:name="OVERHEIDop.versieInformatie"/>
  </office:meta>
</office:document-meta>
</file>