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Leidsegracht 94-2 1016C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0-08-2026</text:p>
            <text:p text:style-name="common-al">Zaakadres: Leidsegracht 94-2 1016CS Amsterdam</text:p>
            <text:p text:style-name="common-al">Zaaknummer: Z2026-03539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5393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3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39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Leidsegracht 94-2 1016CS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93</meta:user-defined>
    <meta:user-defined meta:name="OVERHEIDop.GmbID/DC.identifier">gmb-2026-383393</meta:user-defined>
    <meta:user-defined meta:name="OVERHEIDop.versieInformatie"/>
  </office:meta>
</office:document-meta>
</file>