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voor het schenken van zwak-alcoholhoudende dranken tijdens burendag op 22-08-2026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de gemeente Gouda heeft op basis van de Alcoholwet de volgende toestemming verleend:</text:p>
            <text:p text:style-name="common-al">Er mag zwak-alcoholische dranken geschonken worden tijdens burendag dat plaats vindt op het Olympiadeplein.</text:p>
            <text:p text:style-name="common-al">De vergunning is verzonden op 10-08-2026. Het zaaknummer van de vergunning is 1720005.</text:p>
            <text:p text:style-name="common-al">Heeft u vragen of opmerkingen over dit besluit of wilt u deze inzien? Dan kunt u ons bellen op telefoonnummer 14 0182. Vraag naar Team Vergunningen en Veiligheid.</text:p>
            <text:p text:style-name="last-al">Als u het niet eens bent met het besluit kunt binnen 6 weken na 05-08-2026 bezwaar maken. U kunt dit via www.gouda.nl doen. Hiervoor heeft u DigiD of eHerkenning nodig. Als u het online bezwaarformulier niet wilt gebruiken leest u op onze website hoe u per post bezwaar kunt maken, of bel ons op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8339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9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9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Openbare orde en veiligheid | Organisatie en beleid</meta:user-defined>
    <meta:user-defined meta:name="OVERHEIDop.Rubriek/DC.type">andere beschikking</meta:user-defined>
    <meta:user-defined meta:name="OVERHEIDop.referentienummer">1721622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Toestemmingvoor het schenken van zwak-alcoholhoudende dranken tijdens burendag op 22-08-2026.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392</meta:user-defined>
    <meta:user-defined meta:name="OVERHEIDop.GmbID/DC.identifier">gmb-2026-383392</meta:user-defined>
    <meta:user-defined meta:name="OVERHEIDop.versieInformatie"/>
  </office:meta>
</office:document-meta>
</file>