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ontwerp-omgevingsvergunning (uitgebreide procedure), het wijzigen van een veehouderij t.b.v. het houden van scharrelvleeskuikens, De Rysloane 10 en 10a, Harkem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chtkarspelen - Ontwerp-omgevingsvergunning (uitgebreide procedure), het wijzigen van een veehouderij t.b.v. het houden van scharrelvleeskuikens, De Rysloane 10, Harkema</text:p>
            <text:p text:style-name="common-al">Zaaknummer: Z2025-000047</text:p>
            <text:p text:style-name="common-al">Zaakadres: De Rysloane 10, Harkema</text:p>
            <text:p text:style-name="common-al">Omschrijving: het wijzigen van een veehouderij t.b.v. het houden van scharrelvleeskuikens</text:p>
            <text:p text:style-name="common-al">Datum ontvangst: 24-12-2024</text:p>
            <text:p text:style-name="common-al">Datum bekendmaking: 06-08-2026</text:p>
            <text:p text:style-name="common-al">Ingaande 1 na de dag nadat het besluit aan de aanvrager bekend is gemaakt ligt de omgevingsvergunning(ontwerp) 6 weken ter inzage. Wil u de stukken inzien op het gemeentehuis? Dan vragen wij u om eerst telefonisch contact op te nemen via het telefoonnummer 14 0511.</text:p>
            <text:p text:style-name="common-al">U kunt de stukken ook inzien bij bij de FUMO, elke werkdag van 9.00 tot 16.00 uur (vooraf contact opnemen);</text:p>
            <text:p text:style-name="common-al"/>
            <text:p text:style-name="common-al">
            <text:span text:style-name="nadrukvet">Zienswijzen</text:span>
          </text:p>
            <text:p text:style-name="common-al">Binnen zes weken, ingaande 1 dag nadat het besluit aan de aanvrager bekend is gemaakt kunt u uw zienswijze kenbaar maken. U kunt een brief of e-mail sturen of een afspraak maken voor een mondelinge zienswijze. Uw brief of e-mail moet voorzien zijn van uw naam, adres en woonplaats, zaaknummer en een motivering van uw zienswijze.</text:p>
            <text:p text:style-name="common-al">Brief: Een zienswijze per brief kunt u sturen naar de gemeente Achtkarspelen, Postbus 2; 9285 ZV Buitenpost.</text:p>
            <text:p text:style-name="common-al">E-mail: Een zienswijze per e-mail kunt u mailen naar <text:a xlink:href="gemeente@t-diel.nl" xlink:type="simple">gemeente@achtkarspelen.nl</text:a></text:p>
            <text:p text:style-name="common-al">Voor inlichtingen of het indienen van mondelinge zienswijzen neemt u contact op met de FUMO, e-mail <text:a xlink:href="mailto:VSA@fumo.nl" xlink:type="simple">VSA@fumo.nl</text:a>of tel. 0566-75 03 00. Bezoekadres: J.W. de Visserwei 10, 9001 ZE Grou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38338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8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8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chtkarsp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5-000047</meta:user-defined>
    <meta:user-defined meta:name="DCTERMS.abstract">het wijzigen van een veehouderij t.b.v. het houden van scharrelvleeskuiken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Achtkarspelen - ontwerp-omgevingsvergunning (uitgebreide procedure), het wijzigen van een veehouderij t.b.v. het houden van scharrelvleeskuikens, De Rysloane 10 en 10a, Harkema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89</meta:user-defined>
    <meta:user-defined meta:name="OVERHEIDop.GmbID/DC.identifier">gmb-2026-383389</meta:user-defined>
    <meta:user-defined meta:name="OVERHEIDop.versieInformatie"/>
  </office:meta>
</office:document-meta>
</file>