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Hatzum t/m rotonde Baaium-Wins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162042, voor een omgevingsvergunning op het traject Hatzum t/m rotonde Baaium-Winsum. De vergunning is verleend. Het besluit betreft het verzwaren en verbeteren van het elektriciteitsnetwerk deeltracé 1G. </text:p>
            <text:p text:style-name="common-al">Het besluit is verzonden op 10 augustus 2026.</text:p>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8338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8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8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62042</meta:user-defined>
    <meta:user-defined meta:name="DCTERMS.abstract">Verleende omgevingsvergunning voor het verzwaren en verbeteren van het elektriciteitsnetwerk deeltracé 1G op het traject Hatzum t/m rotonde Baaium-Winsum.</meta:user-defined>
    <dc:language>nl</dc:language>
    <meta:user-defined meta:name="OVERHEIDop.locatietype/OVERHEIDop.gebiedsmarkering">Vlak</meta:user-defined>
    <meta:user-defined meta:name="DC.title">Kennisgeving besluit op aanvraag omgevingsvergunning Hatzum t/m rotonde Baaium-Winsum</meta:user-defined>
    <meta:user-defined meta:name="DCTERMS.W3CDTF/DCTERMS.available">2026-08-12</meta:user-defined>
    <meta:user-defined meta:name="DCTERMS.W3CDTF/OVERHEIDop.jaargang">2026</meta:user-defined>
    <meta:user-defined meta:name="OVERHEIDop.publicationIssue">383388</meta:user-defined>
    <meta:user-defined meta:name="OVERHEIDop.GmbID/DC.identifier">gmb-2026-383388</meta:user-defined>
    <meta:user-defined meta:name="OVERHEIDop.versieInformatie"/>
  </office:meta>
</office:document-meta>
</file>