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Tuyll van Serooskerkenplein 37-2 1076L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uyll van Serooskerkenplein 37-2 - Vervangen houten kozijnen en plaatsen nieuw dakraam achtergevel</text:p>
            <text:p text:style-name="common-al">Zaakadres: Van Tuyll van Serooskerkenplein 37-2 1076LZ Amsterdam</text:p>
            <text:p text:style-name="common-al">Datum ontvangst: 04-06-2026</text:p>
            <text:p text:style-name="common-al">Zaaknummer: Z2026-024459</text:p>
            <text:p text:style-name="common-al">DSO-nummer: 20260604015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459</meta:user-defined>
    <meta:user-defined meta:name="DCTERMS.abstract">Tuyll van Serooskerkenplein 37-2 - Vervangen houten kozijnen en plaatsen nieuw dakraam achte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Tuyll van Serooskerkenplein 37-2 1076LZ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7</meta:user-defined>
    <meta:user-defined meta:name="OVERHEIDop.GmbID/DC.identifier">gmb-2026-383387</meta:user-defined>
    <meta:user-defined meta:name="OVERHEIDop.versieInformatie"/>
  </office:meta>
</office:document-meta>
</file>