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plaatsen van een doorlopende dakkapel aan de voorzijde van de woning, Legipontlaan 16 + 18, 1687 RE Wog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0-08-2026 besloten om de beslistermijn voor de aanvraag met zaaknummer CLZ-00000820 voor een omgevingsvergunning voor het plaatsen van een doorlopende dakkapel aan de voorzijde van de woning op locatie Legipontlaan 16 + 18, 1687 RE Wognum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3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820</meta:user-defined>
    <dc:language>nl</dc:language>
    <meta:user-defined meta:name="OVERHEIDop.locatietype/OVERHEIDop.gebiedsmarkering">Vlak</meta:user-defined>
    <meta:user-defined meta:name="DC.title">Kennisgeving verlenging beslistermijn aanvraag omgevingsvergunning voor het plaatsen van een doorlopende dakkapel aan de voorzijde van de woning, Legipontlaan 16 + 18, 1687 RE Wogn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85</meta:user-defined>
    <meta:user-defined meta:name="OVERHEIDop.GmbID/DC.identifier">gmb-2026-383385</meta:user-defined>
    <meta:user-defined meta:name="OVERHEIDop.versieInformatie"/>
  </office:meta>
</office:document-meta>
</file>