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eidsegracht 63 1017N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duurzamen en renoveren van de woning, waaronder het isoleren van de souterrainvloer, gevels en het dak, het plaatsen van voorzetramen en het.......</text:p>
            <text:p text:style-name="common-al">Besluit: verleend</text:p>
            <text:p text:style-name="common-al">Besluit verzonden op: 04-08-2026</text:p>
            <text:p text:style-name="common-al">Zaakadres: Leidsegracht 63 1017NC Amsterdam</text:p>
            <text:p text:style-name="common-al">Zaaknummer: Z2026-011252</text:p>
            <text:p text:style-name="common-al">DSO-nummer: 202603110153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1252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252</meta:user-defined>
    <meta:user-defined meta:name="DCTERMS.abstract">verduurzamen en renoveren van de woning, waaronder het isoleren van de souterrainvloer, gevels en het dak, het plaatsen van voorzetramen en het...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eidsegracht 63 1017NC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4</meta:user-defined>
    <meta:user-defined meta:name="OVERHEIDop.GmbID/DC.identifier">gmb-2026-383384</meta:user-defined>
    <meta:user-defined meta:name="OVERHEIDop.versieInformatie"/>
  </office:meta>
</office:document-meta>
</file>